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fo:background-color="#BDD7EE"/>
      <style:text-properties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36">
      <style:table-cell-properties fo:border="thin solid #000000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4"/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thin solid #000000"/>
    </style:style>
    <style:style style:name="ce13" style:family="table-cell" style:parent-style-name="Default" style:data-style-name="N3">
      <style:table-cell-properties fo:border-top="none" fo:border-bottom="thin solid #000000" fo:border-left="thin solid #000000" fo:border-right="thin solid #000000" fo:background-color="#FFFFFF"/>
    </style:style>
    <style:style style:name="ce14" style:family="table-cell" style:parent-style-name="Default" style:data-style-name="N3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000000"/>
    </style:style>
    <style:style style:name="ce16" style:family="table-cell" style:parent-style-name="Default" style:data-style-name="N3">
      <style:table-cell-properties fo:border="thin solid #000000" fo:background-color="#FFFFFF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BDD7EE"/>
      <style:text-properties fo:font-weight="bold" style:font-weight-asian="bold" style:font-weight-complex="bold"/>
    </style:style>
    <style:style style:name="ce18" style:family="table-cell" style:parent-style-name="Default" style:data-style-name="N3">
      <style:table-cell-properties fo:border="thin solid #000000" fo:background-color="#BDD7EE"/>
      <style:text-properties fo:font-weight="bold" style:font-weight-asian="bold" style:font-weight-complex="bold"/>
    </style:style>
    <style:style style:name="ce19" style:family="table-cell" style:parent-style-name="Default" style:data-style-name="N3">
      <style:table-cell-properties fo:border="thin solid #000000"/>
      <style:text-properties fo:font-weight="bold" style:font-weight-asian="bold" style:font-weight-complex="bold"/>
    </style:style>
    <style:style style:name="ce20" style:family="table-cell" style:parent-style-name="Default" style:data-style-name="N3"/>
    <style:style style:name="ce21" style:family="table-cell" style:parent-style-name="Default" style:data-style-name="N3">
      <style:text-properties fo:font-weight="bold" style:font-weight-asian="bold" style:font-weight-complex="bold"/>
    </style:style>
    <style:style style:name="ce22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 style:data-style-name="N36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5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ext-properties fo:font-size="8pt" style:font-size-asian="8pt" style:font-size-complex="8pt"/>
    </style:style>
    <style:style style:name="ce28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6">
      <style:text-properties fo:font-size="8pt" style:font-size-asian="8pt" style:font-size-complex="8pt"/>
    </style:style>
    <style:style style:name="ce30" style:family="table-cell" style:parent-style-name="Default" style:data-style-name="N0">
      <style:text-properties fo:color="#FF0000" fo:font-size="10pt" style:font-size-asian="10pt" style:font-size-complex="10pt"/>
    </style:style>
    <style:style style:name="ce31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CEITAS_2025" table:style-name="ta1">
        <table:shapes>
          <draw:frame draw:z-index="1" draw:id="id0" draw:style-name="a0" draw:name="Picture 6" svg:x="0.51042in" svg:y="0.14583in" svg:width="1.54173in" svg:height="0.69851in" style:rel-width="scale" style:rel-height="scale">
            <draw:image xlink:href="media/image1.wmf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number-columns-repeated="1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number-columns-repeated="1006" table:default-cell-style-name="ce1"/>
        <table:table-column table:style-name="co7" table:number-columns-repeated="15360" table:default-cell-style-name="ce1"/>
        <table:table-row table:style-name="ro1">
          <table:table-cell table:number-columns-repeated="16" table:style-name="ce2"/>
          <table:table-cell table:number-columns-repeated="16368" table:style-name="ce1"/>
        </table:table-row>
        <table:table-row table:style-name="ro2">
          <table:table-cell table:number-columns-repeated="2" table:style-name="ce2"/>
          <table:table-cell office:value-type="string" table:style-name="ce3">
            <text:p>Companhia de Habitação Popular de Campinas</text:p>
          </table:table-cell>
          <table:table-cell table:number-columns-repeated="13" table:style-name="ce2"/>
          <table:table-cell table:number-columns-repeated="16368" table:style-name="ce1"/>
        </table:table-row>
        <table:table-row table:style-name="ro3">
          <table:table-cell table:number-columns-repeated="16" table:style-name="ce2"/>
          <table:table-cell table:number-columns-repeated="16368" table:style-name="ce1"/>
        </table:table-row>
        <table:table-row table:style-name="ro4">
          <table:table-cell table:number-columns-repeated="2" table:style-name="ce2"/>
          <table:table-cell office:value-type="string" table:style-name="ce3">
            <text:p>DEMONSTRATIVO MENSAL DAS RECEITAS - ANO 2025</text:p>
          </table:table-cell>
          <table:table-cell table:number-columns-repeated="13" table:style-name="ce2"/>
          <table:table-cell table:number-columns-repeated="16368" table:style-name="ce1"/>
        </table:table-row>
        <table:table-row table:style-name="ro1">
          <table:table-cell table:number-columns-repeated="16" table:style-name="ce2"/>
          <table:table-cell table:number-columns-repeated="16368" table:style-name="ce1"/>
        </table:table-row>
        <table:table-row table:style-name="ro5">
          <table:table-cell table:style-name="ce2"/>
          <table:table-cell office:value-type="string" table:style-name="ce4">
            <text:p>RECEITAS</text:p>
          </table:table-cell>
          <table:table-cell office:value-type="date" office:date-value="2025-01-01T00:00:00" table:style-name="ce5">
            <text:p>01/25</text:p>
          </table:table-cell>
          <table:table-cell office:value-type="date" office:date-value="2025-02-01T00:00:00" table:style-name="ce5">
            <text:p>02/25</text:p>
          </table:table-cell>
          <table:table-cell office:value-type="date" office:date-value="2025-03-01T00:00:00" table:style-name="ce5">
            <text:p>03/25</text:p>
          </table:table-cell>
          <table:table-cell office:value-type="date" office:date-value="2025-04-01T00:00:00" table:style-name="ce5">
            <text:p>04/25</text:p>
          </table:table-cell>
          <table:table-cell office:value-type="date" office:date-value="2025-05-01T00:00:00" table:style-name="ce5">
            <text:p>05/25</text:p>
          </table:table-cell>
          <table:table-cell office:value-type="date" office:date-value="2025-06-01T00:00:00" table:style-name="ce5">
            <text:p>06/25</text:p>
          </table:table-cell>
          <table:table-cell office:value-type="date" office:date-value="2025-07-01T00:00:00" table:style-name="ce5">
            <text:p>07/25</text:p>
          </table:table-cell>
          <table:table-cell office:value-type="date" office:date-value="2025-08-01T00:00:00" table:style-name="ce5">
            <text:p>08/25</text:p>
          </table:table-cell>
          <table:table-cell office:value-type="date" office:date-value="2025-09-01T00:00:00" table:style-name="ce5">
            <text:p>09/25</text:p>
          </table:table-cell>
          <table:table-cell office:value-type="date" office:date-value="2025-10-01T00:00:00" table:style-name="ce5">
            <text:p>10/25</text:p>
          </table:table-cell>
          <table:table-cell office:value-type="date" office:date-value="2025-11-01T00:00:00" table:style-name="ce5">
            <text:p>11/25</text:p>
          </table:table-cell>
          <table:table-cell office:value-type="date" office:date-value="2025-12-01T00:00:00" table:style-name="ce5">
            <text:p>12/25</text:p>
          </table:table-cell>
          <table:table-cell office:value-type="string" table:style-name="ce6">
            <text:p>TOTAL</text:p>
          </table:table-cell>
          <table:table-cell table:number-columns-repeated="16369" table:style-name="ce1"/>
        </table:table-row>
        <table:table-row table:style-name="ro5">
          <table:table-cell table:style-name="ce2"/>
          <table:table-cell table:style-name="ce7"/>
          <table:table-cell table:number-columns-repeated="2" table:style-name="ce8"/>
          <table:table-cell table:number-columns-repeated="11" table:style-name="ce9"/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1- Prestação de aderentes</text:p>
          </table:table-cell>
          <table:table-cell office:value-type="float" office:value="260809.69" table:style-name="ce12">
            <text:p>260.810</text:p>
          </table:table-cell>
          <table:table-cell office:value-type="float" office:value="280613.69" table:style-name="ce13">
            <text:p>280.614</text:p>
          </table:table-cell>
          <table:table-cell office:value-type="float" office:value="282767.28999999998" table:style-name="ce12">
            <text:p>282.767</text:p>
          </table:table-cell>
          <table:table-cell office:value-type="float" office:value="271188" table:style-name="ce12">
            <text:p>271.188</text:p>
          </table:table-cell>
          <table:table-cell office:value-type="float" office:value="284343.25" table:formula="of:=284343.25" table:style-name="ce12">
            <text:p>284.343</text:p>
          </table:table-cell>
          <table:table-cell office:value-type="float" office:value="278279.71999999997" table:style-name="ce12">
            <text:p>278.280</text:p>
          </table:table-cell>
          <table:table-cell office:value-type="float" office:value="304388.36" table:style-name="ce12">
            <text:p>304.388</text:p>
          </table:table-cell>
          <table:table-cell office:value-type="float" office:value="272163.03000000003" table:style-name="ce12">
            <text:p>272.163</text:p>
          </table:table-cell>
          <table:table-cell office:value-type="float" office:value="304924.03000000003" table:style-name="ce12">
            <text:p>304.924</text:p>
          </table:table-cell>
          <table:table-cell office:value-type="float" office:value="290569.77" table:style-name="ce12">
            <text:p>290.570</text:p>
          </table:table-cell>
          <table:table-cell office:value-type="float" office:value="297440.42" table:style-name="ce12">
            <text:p>297.440</text:p>
          </table:table-cell>
          <table:table-cell office:value-type="float" office:value="328136.98" table:style-name="ce12">
            <text:p>328.137</text:p>
          </table:table-cell>
          <table:table-cell office:value-type="float" office:value="3455624.2300000004" table:formula="of:=SUM([.C8:.N8])" table:style-name="ce14">
            <text:p>3.455.624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2- Receitas Financeiras</text:p>
          </table:table-cell>
          <table:table-cell office:value-type="float" office:value="103855.96" table:style-name="ce15">
            <text:p>103.856</text:p>
          </table:table-cell>
          <table:table-cell office:value-type="float" office:value="148717.71" table:style-name="ce16">
            <text:p>148.718</text:p>
          </table:table-cell>
          <table:table-cell office:value-type="float" office:value="159866.32" table:style-name="ce15">
            <text:p>159.866</text:p>
          </table:table-cell>
          <table:table-cell office:value-type="float" office:value="191140.1" table:style-name="ce15">
            <text:p>191.140</text:p>
          </table:table-cell>
          <table:table-cell office:value-type="float" office:value="185386.11" table:style-name="ce15">
            <text:p>185.386</text:p>
          </table:table-cell>
          <table:table-cell office:value-type="float" office:value="148025.25" table:style-name="ce15">
            <text:p>148.025</text:p>
          </table:table-cell>
          <table:table-cell office:value-type="float" office:value="223419.82" table:style-name="ce15">
            <text:p>223.420</text:p>
          </table:table-cell>
          <table:table-cell office:value-type="float" office:value="167101.62" table:style-name="ce15">
            <text:p>167.102</text:p>
          </table:table-cell>
          <table:table-cell office:value-type="float" office:value="226055.88" table:style-name="ce15">
            <text:p>226.056</text:p>
          </table:table-cell>
          <table:table-cell office:value-type="float" office:value="187577.25" table:style-name="ce15">
            <text:p>187.577</text:p>
          </table:table-cell>
          <table:table-cell office:value-type="float" office:value="156521.44" table:style-name="ce15">
            <text:p>156.521</text:p>
          </table:table-cell>
          <table:table-cell office:value-type="float" office:value="201200.86" table:style-name="ce15">
            <text:p>201.201</text:p>
          </table:table-cell>
          <table:table-cell office:value-type="float" office:value="2098868.3199999998" table:formula="of:=SUM([.C9:.N9])" table:style-name="ce14">
            <text:p>2.098.868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3 - Liquidações, Taxas e Serviços</text:p>
          </table:table-cell>
          <table:table-cell office:value-type="float" office:value="83866.850000000006" table:formula="of:=9123.1+48800.22+25943.53" table:style-name="ce15">
            <text:p>83.867</text:p>
          </table:table-cell>
          <table:table-cell office:value-type="float" office:value="94136.86" table:formula="of:=14065.86+49561.75+30509.25" table:style-name="ce16">
            <text:p>94.137</text:p>
          </table:table-cell>
          <table:table-cell office:value-type="float" office:value="91100.56" table:formula="of:=3922.84+1401.52+48286.15+37490.05" table:style-name="ce15">
            <text:p>91.101</text:p>
          </table:table-cell>
          <table:table-cell office:value-type="float" office:value="180997.37" table:formula="of:=9286.69+90667.16+49125.45+31918.07" table:style-name="ce15">
            <text:p>180.997</text:p>
          </table:table-cell>
          <table:table-cell office:value-type="float" office:value="104810.1" table:formula="of:=18614.99+48693.79+37501.32" table:style-name="ce15">
            <text:p>104.810</text:p>
          </table:table-cell>
          <table:table-cell office:value-type="float" office:value="380394.59" table:formula="of:=90092.58+203146.6+48694.9+37852.19+608.32" table:style-name="ce15">
            <text:p>380.395</text:p>
          </table:table-cell>
          <table:table-cell office:value-type="float" office:value="115809.15" table:formula="of:=21241.69+60232.73+34334.73" table:style-name="ce15">
            <text:p>115.809</text:p>
          </table:table-cell>
          <table:table-cell office:value-type="float" office:value="286109.92" table:formula="of:=139573.1+20707.3+50988.69+74840.83" table:style-name="ce15">
            <text:p>286.110</text:p>
          </table:table-cell>
          <table:table-cell office:value-type="float" office:value="145541.15" table:formula="of:=52248.46+48709.92+44582.77" table:style-name="ce15">
            <text:p>145.541</text:p>
          </table:table-cell>
          <table:table-cell office:value-type="float" office:value="137918.38" table:formula="of:=41911.21+432.64+48578.69+46995.84" table:style-name="ce15">
            <text:p>137.918</text:p>
          </table:table-cell>
          <table:table-cell office:value-type="float" office:value="119189.11" table:formula="of:=29500.91+49431.25+40256.95" table:style-name="ce15">
            <text:p>119.189</text:p>
          </table:table-cell>
          <table:table-cell office:value-type="float" office:value="308997.5" table:formula="of:=2806.88+6366.05+53810.36+50547.62+195466.59" table:style-name="ce15">
            <text:p>308.998</text:p>
          </table:table-cell>
          <table:table-cell office:value-type="float" office:value="2048871.5399999998" table:formula="of:=SUM([.C10:.N10])" table:style-name="ce14">
            <text:p>2.048.872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4 - Termo de Convênio - Outros - Avaliaçõe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8573.89" table:style-name="ce15">
            <text:p>58.5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601.49" table:style-name="ce15">
            <text:p>14.6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3175.38" table:formula="of:=SUM([.C11:.N11])" table:style-name="ce14">
            <text:p>73.175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5 - Cadastro de Interesse em Moradia - CIM</text:p>
          </table:table-cell>
          <table:table-cell office:value-type="float" office:value="776911.92" table:style-name="ce15">
            <text:p>776.912</text:p>
          </table:table-cell>
          <table:table-cell office:value-type="float" office:value="489708.37" table:style-name="ce16">
            <text:p>489.708</text:p>
          </table:table-cell>
          <table:table-cell office:value-type="float" office:value="326532.42" table:style-name="ce15">
            <text:p>326.532</text:p>
          </table:table-cell>
          <table:table-cell office:value-type="float" office:value="454218.69" table:style-name="ce15">
            <text:p>454.219</text:p>
          </table:table-cell>
          <table:table-cell office:value-type="float" office:value="389439.9" table:style-name="ce16">
            <text:p>389.440</text:p>
          </table:table-cell>
          <table:table-cell office:value-type="float" office:value="420965.92" table:formula="of:=421574.24-608.32" table:style-name="ce15">
            <text:p>420.966</text:p>
          </table:table-cell>
          <table:table-cell office:value-type="float" office:value="699505.38" table:formula="of:=537402.99+162102.39" table:style-name="ce15">
            <text:p>699.505</text:p>
          </table:table-cell>
          <table:table-cell office:value-type="float" office:value="656166.38" table:style-name="ce15">
            <text:p>656.166</text:p>
          </table:table-cell>
          <table:table-cell office:value-type="float" office:value="580923.52" table:style-name="ce15">
            <text:p>580.924</text:p>
          </table:table-cell>
          <table:table-cell office:value-type="float" office:value="289315.3" table:style-name="ce15">
            <text:p>289.315</text:p>
          </table:table-cell>
          <table:table-cell office:value-type="float" office:value="721354.77" table:style-name="ce15">
            <text:p>721.355</text:p>
          </table:table-cell>
          <table:table-cell office:value-type="float" office:value="624067.63" table:style-name="ce15">
            <text:p>624.068</text:p>
          </table:table-cell>
          <table:table-cell office:value-type="float" office:value="6429110.2000000002" table:formula="of:=SUM([.C12:.N12])" table:style-name="ce14">
            <text:p>6.429.110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6 - Termo de Convênio - 14/2023</text:p>
          </table:table-cell>
          <table:table-cell office:value-type="float" office:value="7847175.2400000002" table:style-name="ce15">
            <text:p>7.847.175</text:p>
          </table:table-cell>
          <table:table-cell office:value-type="float" office:value="0" table:style-name="ce15">
            <text:p>0</text:p>
          </table:table-cell>
          <table:table-cell office:value-type="float" office:value="7847175.25" table:style-name="ce15">
            <text:p>7.847.1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847175.25" table:style-name="ce15">
            <text:p>7.847.175</text:p>
          </table:table-cell>
          <table:table-cell office:value-type="float" office:value="0" table:style-name="ce15">
            <text:p>0</text:p>
          </table:table-cell>
          <table:table-cell office:value-type="float" office:value="2288654.7799999998" table:style-name="ce15">
            <text:p>2.288.655</text:p>
          </table:table-cell>
          <table:table-cell office:value-type="float" office:value="2288654.7799999998" table:style-name="ce15">
            <text:p>2.288.655</text:p>
          </table:table-cell>
          <table:table-cell office:value-type="float" office:value="2288654.7799999998" table:style-name="ce15">
            <text:p>2.288.655</text:p>
          </table:table-cell>
          <table:table-cell office:value-type="float" office:value="2288654.7799999998" table:style-name="ce15">
            <text:p>2.288.655</text:p>
          </table:table-cell>
          <table:table-cell office:value-type="float" office:value="32696144.860000007" table:formula="of:=SUM([.C13:.N13])" table:style-name="ce14">
            <text:p>32.696.145</text:p>
          </table:table-cell>
          <table:table-cell table:number-columns-repeated="2" table:style-name="ce1"/>
          <table:table-cell table:style-name="ce10"/>
          <table:table-cell table:number-columns-repeated="16366"/>
        </table:table-row>
        <table:table-row table:style-name="ro5">
          <table:table-cell table:style-name="ce2"/>
          <table:table-cell office:value-type="string" table:style-name="ce11">
            <text:p>7 - Credito Imobiliário - EHIS</text:p>
          </table:table-cell>
          <table:table-cell office:value-type="float" office:value="1231970.92" table:style-name="ce15">
            <text:p>1.231.971</text:p>
          </table:table-cell>
          <table:table-cell office:value-type="float" office:value="0" table:style-name="ce15">
            <text:p>0</text:p>
          </table:table-cell>
          <table:table-cell office:value-type="float" office:value="200611.22" table:style-name="ce15">
            <text:p>200.611</text:p>
          </table:table-cell>
          <table:table-cell office:value-type="float" office:value="5329.55" table:style-name="ce15">
            <text:p>5.330</text:p>
          </table:table-cell>
          <table:table-cell office:value-type="float" office:value="158225.87" table:style-name="ce15">
            <text:p>158.226</text:p>
          </table:table-cell>
          <table:table-cell office:value-type="float" office:value="140932.47" table:style-name="ce15">
            <text:p>140.9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158556.89" table:style-name="ce15">
            <text:p>2.158.557</text:p>
          </table:table-cell>
          <table:table-cell office:value-type="float" office:value="0" table:style-name="ce15">
            <text:p>0</text:p>
          </table:table-cell>
          <table:table-cell office:value-type="float" office:value="3895626.92" table:formula="of:=SUM([.C14:.N14])" table:style-name="ce14">
            <text:p>3.895.627</text:p>
          </table:table-cell>
          <table:table-cell table:number-columns-repeated="16369" table:style-name="ce1"/>
        </table:table-row>
        <table:table-row table:style-name="ro5">
          <table:table-cell table:style-name="ce2"/>
          <table:table-cell office:value-type="string" table:style-name="ce17">
            <text:p>TOTAL</text:p>
          </table:table-cell>
          <table:table-cell office:value-type="float" office:value="10304590.58" table:formula="of:=SUM([.C8:.C14])" table:style-name="ce18">
            <text:p>10.304.591</text:p>
          </table:table-cell>
          <table:table-cell office:value-type="float" office:value="1013176.63" table:formula="of:=SUM([.D8:.D14])" table:style-name="ce18">
            <text:p>1.013.177</text:p>
          </table:table-cell>
          <table:table-cell office:value-type="float" office:value="8908053.0600000005" table:formula="of:=SUM([.E8:.E14])" table:style-name="ce18">
            <text:p>8.908.053</text:p>
          </table:table-cell>
          <table:table-cell office:value-type="float" office:value="1161447.6000000001" table:formula="of:=SUM([.F8:.F14])" table:style-name="ce18">
            <text:p>1.161.448</text:p>
          </table:table-cell>
          <table:table-cell office:value-type="float" office:value="1122205.23" table:formula="of:=SUM([.G8:.G14])" table:style-name="ce18">
            <text:p>1.122.205</text:p>
          </table:table-cell>
          <table:table-cell office:value-type="float" office:value="1368597.95" table:formula="of:=SUM([.H8:.H14])" table:style-name="ce18">
            <text:p>1.368.598</text:p>
          </table:table-cell>
          <table:table-cell office:value-type="float" office:value="9190297.9600000009" table:formula="of:=SUM([.I8:.I14])" table:style-name="ce18">
            <text:p>9.190.298</text:p>
          </table:table-cell>
          <table:table-cell office:value-type="float" office:value="1381540.9500000002" table:formula="of:=SUM([.J8:.J14])" table:style-name="ce18">
            <text:p>1.381.541</text:p>
          </table:table-cell>
          <table:table-cell office:value-type="float" office:value="3546099.36" table:formula="of:=SUM([.K8:.K14])" table:style-name="ce18">
            <text:p>3.546.099</text:p>
          </table:table-cell>
          <table:table-cell office:value-type="float" office:value="3208636.9699999997" table:formula="of:=SUM([.L8:.L14])" table:style-name="ce18">
            <text:p>3.208.637</text:p>
          </table:table-cell>
          <table:table-cell office:value-type="float" office:value="5741717.4100000001" table:formula="of:=SUM([.M8:.M14])" table:style-name="ce18">
            <text:p>5.741.717</text:p>
          </table:table-cell>
          <table:table-cell office:value-type="float" office:value="3751057.75" table:formula="of:=SUM([.N8:.N14])" table:style-name="ce18">
            <text:p>3.751.058</text:p>
          </table:table-cell>
          <table:table-cell office:value-type="float" office:value="50697421.45000001" table:formula="of:=SUM([.O8:.O14])" table:style-name="ce18">
            <text:p>50.697.421</text:p>
          </table:table-cell>
          <table:table-cell table:number-columns-repeated="16369" table:style-name="ce1"/>
        </table:table-row>
        <table:table-row table:style-name="ro5">
          <table:table-cell table:style-name="ce2"/>
          <table:table-cell table:style-name="ce7"/>
          <table:table-cell table:number-columns-repeated="12" table:style-name="ce9"/>
          <table:table-cell table:style-name="ce19"/>
          <table:table-cell table:style-name="ce1"/>
          <table:table-cell table:style-name="ce20"/>
          <table:table-cell table:number-columns-repeated="16367" table:style-name="ce1"/>
        </table:table-row>
        <table:table-row table:style-name="ro5">
          <table:table-cell table:style-name="ce2"/>
          <table:table-cell table:number-columns-repeated="11" table:style-name="ce1"/>
          <table:table-cell table:style-name="ce20"/>
          <table:table-cell table:style-name="ce1"/>
          <table:table-cell table:style-name="ce21"/>
          <table:table-cell table:number-columns-repeated="16369"/>
        </table:table-row>
        <table:table-row table:style-name="ro1">
          <table:table-cell table:style-name="ce2"/>
          <table:table-cell table:number-columns-repeated="7" table:style-name="ce1"/>
          <table:table-cell table:style-name="ce22"/>
          <table:table-cell table:number-columns-repeated="16375" table:style-name="ce1"/>
        </table:table-row>
        <table:table-row table:number-rows-repeated="2" table:style-name="ro5">
          <table:table-cell table:style-name="ce2"/>
          <table:table-cell table:number-columns-repeated="16383" table:style-name="ce1"/>
        </table:table-row>
        <table:table-row table:number-rows-repeated="5" table:style-name="ro5">
          <table:table-cell table:style-name="ce2"/>
          <table:table-cell table:style-name="ce23"/>
          <table:table-cell table:number-columns-repeated="16382" table:style-name="ce1"/>
        </table:table-row>
        <table:table-row table:style-name="ro1">
          <table:table-cell table:style-name="ce1"/>
          <table:table-cell table:style-name="ce24"/>
          <table:table-cell table:number-columns-repeated="16382" table:style-name="ce1"/>
        </table:table-row>
        <table:table-row table:style-name="ro1" table:visibility="collapse">
          <table:table-cell table:style-name="ce1"/>
          <table:table-cell table:style-name="ce25"/>
          <table:table-cell table:number-columns-repeated="16382" table:style-name="ce1"/>
        </table:table-row>
        <table:table-row table:style-name="ro1" table:visibility="collapse">
          <table:table-cell table:style-name="ce1"/>
          <table:table-cell table:style-name="ce24"/>
          <table:table-cell table:number-columns-repeated="16382" table:style-name="ce1"/>
        </table:table-row>
        <table:table-row table:number-rows-repeated="4" table:style-name="ro1">
          <table:table-cell table:style-name="ce1"/>
          <table:table-cell table:style-name="ce24"/>
          <table:table-cell table:number-columns-repeated="16382" table:style-name="ce1"/>
        </table:table-row>
        <table:table-row table:number-rows-repeated="2" table:style-name="ro1">
          <table:table-cell table:style-name="ce1"/>
          <table:table-cell table:style-name="ce24"/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6">
            <text:p><text:s/>PAC - Taubaté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4">
            <text:p>GCI - 700.0027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table:style-name="ce24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24"/>
          <table:table-cell table:number-columns-repeated="16382"/>
        </table:table-row>
        <table:table-row table:style-name="ro1" table:visibility="collapse">
          <table:table-cell table:style-name="ce1"/>
          <table:table-cell table:style-name="ce27"/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8">
            <text:p>PTTS - PMCMV - Porto Seguro - Termo de Contrato 61/12 - P. Adm. 12/10/23.275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4">
            <text:p>GCI - 700.0017</text:p>
          </table:table-cell>
          <table:table-cell table:number-columns-repeated="16382"/>
        </table:table-row>
        <table:table-row table:style-name="ro1" table:visibility="collapse">
          <table:table-cell table:style-name="ce1"/>
          <table:table-cell table:style-name="ce29"/>
          <table:table-cell table:number-columns-repeated="16382"/>
        </table:table-row>
        <table:table-row table:style-name="ro1" table:visibility="collapse">
          <table:table-cell table:style-name="ce1"/>
          <table:table-cell table:style-name="ce24"/>
          <table:table-cell table:number-columns-repeated="16382"/>
        </table:table-row>
        <table:table-row table:style-name="ro1" table:visibility="collapse">
          <table:table-cell table:style-name="ce1"/>
          <table:table-cell table:style-name="ce29"/>
          <table:table-cell table:number-columns-repeated="16382"/>
        </table:table-row>
        <table:table-row table:style-name="ro1">
          <table:table-cell table:style-name="ce1"/>
          <table:table-cell table:style-name="ce29"/>
          <table:table-cell table:number-columns-repeated="16382"/>
        </table:table-row>
        <table:table-row table:style-name="ro1" table:visibility="collapse">
          <table:table-cell table:style-name="ce1"/>
          <table:table-cell office:value-type="string" table:style-name="ce28">
            <text:p>PTTS - PMCMV - Jd. Bassolli</text:p>
          </table:table-cell>
          <table:table-cell table:number-columns-repeated="16382"/>
        </table:table-row>
        <table:table-row table:style-name="ro1" table:visibility="collapse">
          <table:table-cell table:style-name="ce30"/>
          <table:table-cell office:value-type="float" office:value="700018" table:style-name="ce31">
            <text:p>700.018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number-rows-repeated="2"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19" table:style-name="ce31">
            <text:p>700.019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number-rows-repeated="2"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20" table:style-name="ce31">
            <text:p>700.020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number-rows-repeated="2"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21" table:style-name="ce31">
            <text:p>700.021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number-rows-repeated="2"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22" table:style-name="ce31">
            <text:p>700.022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23" table:style-name="ce31">
            <text:p>700.023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24" table:style-name="ce31">
            <text:p>700.024</text:p>
          </table:table-cell>
          <table:table-cell table:number-columns-repeated="16382"/>
        </table:table-row>
        <table:table-row table:style-name="ro1" table:visibility="collapse">
          <table:table-cell/>
          <table:table-cell table:style-name="ce23"/>
          <table:table-cell table:number-columns-repeated="16382"/>
        </table:table-row>
        <table:table-row table:style-name="ro1">
          <table:table-cell/>
          <table:table-cell table:style-name="ce23"/>
          <table:table-cell table:number-columns-repeated="16382"/>
        </table:table-row>
        <table:table-row table:style-name="ro1" table:visibility="collapse">
          <table:table-cell/>
          <table:table-cell office:value-type="float" office:value="700030" table:style-name="ce31">
            <text:p>700.030</text:p>
          </table:table-cell>
          <table:table-cell table:number-columns-repeated="16382"/>
        </table:table-row>
        <table:table-row table:number-rows-repeated="1048503" table:style-name="ro1">
          <table:table-cell table:number-columns-repeated="16384"/>
        </table:table-row>
        <table:named-expressions>
          <table:named-range table:name="Print_Area" table:cell-range-address="RECEITAS_2025.$A$1:RECEITAS_2025.$Q$55" table:base-cell-address="RECEITAS_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month number:style="long"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_202_nfase1" style:display-name="20% - Ênfase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_50_0_37__32_-_32__202_nfase2" style:display-name="20% - Ênfase2" style:family="table-cell" style:data-style-name="N0">
      <style:table-cell-properties style:vertical-align="automatic" fo:background-color="#FF99CC"/>
      <style:text-properties style:font-name="Calibri" style:font-name-asian="Calibri" style:font-name-complex="Calibri"/>
    </style:style>
    <style:style style:name="_50_0_37__32_-_32__202_nfase3" style:display-name="20% - Ênfase3" style:family="table-cell" style:data-style-name="N0">
      <style:table-cell-properties style:vertical-align="automatic" fo:background-color="#CCFFCC"/>
      <style:text-properties style:font-name="Calibri" style:font-name-asian="Calibri" style:font-name-complex="Calibri"/>
    </style:style>
    <style:style style:name="_50_0_37__32_-_32__202_nfase4" style:display-name="2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0_0_37__32_-_32__202_nfase5" style:display-name="20% - Ênfase5" style:family="table-cell" style:data-style-name="N0">
      <style:table-cell-properties style:vertical-align="automatic" fo:background-color="#CCFFFF"/>
      <style:text-properties style:font-name="Calibri" style:font-name-asian="Calibri" style:font-name-complex="Calibri"/>
    </style:style>
    <style:style style:name="_50_0_37__32_-_32__202_nfase6" style:display-name="20% - Ênfase6" style:family="table-cell" style:data-style-name="N0">
      <style:table-cell-properties style:vertical-align="automatic" fo:background-color="#FFCC99"/>
      <style:text-properties style:font-name="Calibri" style:font-name-asian="Calibri" style:font-name-complex="Calibri"/>
    </style:style>
    <style:style style:name="_52_0_37__32_-_32__202_nfase1" style:display-name="40% - Ênfase1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2" style:display-name="40% - Ênfase2" style:family="table-cell" style:data-style-name="N0">
      <style:table-cell-properties style:vertical-align="automatic" fo:background-color="#FF8080"/>
      <style:text-properties style:font-name="Calibri" style:font-name-asian="Calibri" style:font-name-complex="Calibri"/>
    </style:style>
    <style:style style:name="_52_0_37__32_-_32__202_nfase3" style:display-name="40% - Ênfase3" style:family="table-cell" style:data-style-name="N0">
      <style:table-cell-properties style:vertical-align="automatic" fo:background-color="#00FF00"/>
      <style:text-properties style:font-name="Calibri" style:font-name-asian="Calibri" style:font-name-complex="Calibri"/>
    </style:style>
    <style:style style:name="_52_0_37__32_-_32__202_nfase4" style:display-name="4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2_0_37__32_-_32__202_nfase5" style:display-name="40% - Ênfase5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6" style:display-name="40% - Ênfase6" style:family="table-cell" style:data-style-name="N0">
      <style:table-cell-properties style:vertical-align="automatic" fo:background-color="#FFCC00"/>
      <style:text-properties style:font-name="Calibri" style:font-name-asian="Calibri" style:font-name-complex="Calibri"/>
    </style:style>
    <style:style style:name="_54_0_37__32_-_32__202_nfase1" style:display-name="60% - Ênfase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_54_0_37__32_-_32__202_nfase2" style:display-name="60% - Ênfase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_54_0_37__32_-_32__202_nfase3" style:display-name="60% - Ênfase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_54_0_37__32_-_32__202_nfase4" style:display-name="60% - 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54_0_37__32_-_32__202_nfase5" style:display-name="60% - 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54_0_37__32_-_32__202_nfase6" style:display-name="60% - Ênfase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Bom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C_225_lculo" style:display-name="Cálcu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_202_nfase1" style:display-name="Ênfase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_202_nfase2" style:display-name="Ênfase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_202_nfase3" style:display-name="Ênfase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_202_nfase4" style:display-name="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202_nfase5" style:display-name="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202_nfase6" style:display-name="Ênfase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ntrada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correto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Neutra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a" style:family="table-cell" style:data-style-name="N0">
      <style:table-cell-properties fo:border="thin solid #C0C0C0" style:vertical-align="automatic" fo:background-color="#FFFFCC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a_237_da" style:display-name="Saída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Texto_32_de_32_Aviso" style:display-name="Texto de A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T_237_tulo_32_1" style:display-name="Título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4" style:display-name="Títu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5" style:display-name="Títu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3399" fo:border-bottom="thin double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landscape" style:print-page-order="ltr" style:first-page-number="continue" style:scale-to-X="1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ohabcp</meta:initial-creator>
    <dc:creator>Lucas do Nascimento</dc:creator>
    <meta:creation-date>2011-12-06T15:07:13Z</meta:creation-date>
    <dc:date>2026-07-27T19:12:26Z</dc:date>
    <meta:print-date>2026-07-27T19:07:25Z</meta:print-date>
    <meta:editing-cycles>20</meta:editing-cycles>
    <meta:editing-duration>PT4020S</meta:editing-duration>
  </office:meta>
</office:document-meta>
</file>