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w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Narrow" svg:font-family="&quot;Arial Narrow&quot;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fo:wrap-option="wrap" style:cell-protect="none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1">
      <style:table-cell-properties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FFFFFF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7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8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9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0" style:family="table-cell" style:parent-style-name="Default" style:data-style-name="N4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5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6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/>
    </style:style>
    <style:style style:name="ce4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9" style:family="table-cell" style:parent-style-name="Default" style:data-style-name="N19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2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3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9" style:family="table-cell" style:parent-style-name="Default" style:data-style-name="N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2" style:family="table-cell" style:parent-style-name="Default" style:data-style-name="N4">
      <style:table-cell-properties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9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2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3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74" style:family="table-cell" style:parent-style-name="Default" style:data-style-name="N4">
      <style:table-cell-properties style:vertical-align="middle"/>
      <style:text-properties fo:font-size="10pt" style:font-size-asian="10pt" style:font-size-complex="10pt"/>
    </style:style>
    <style:style style:name="ce75" style:family="table-cell" style:parent-style-name="Default" style:data-style-name="N4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7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80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4pt" style:font-size-asian="14pt" style:font-size-complex="14pt" fo:font-weight="bold" style:font-weight-asian="bold" style:font-weight-complex="bold"/>
    </style:style>
    <style:style style:name="ce81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8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FF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charset="x-symbol"/>
    </style:style>
    <style:style style:name="T2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2.3295833333333cm" style:use-optimal-column-width="true"/>
    </style:style>
    <style:style style:name="co3" style:family="table-column">
      <style:table-column-properties fo:break-before="auto" style:column-width="9.65729166666667cm" style:use-optimal-column-width="true"/>
    </style:style>
    <style:style style:name="co4" style:family="table-column">
      <style:table-column-properties fo:break-before="auto" style:column-width="1.40229166666667cm" style:use-optimal-column-width="true"/>
    </style:style>
    <style:style style:name="co5" style:family="table-column">
      <style:table-column-properties fo:break-before="auto" style:column-width="10.5304166666667cm" style:use-optimal-column-width="true"/>
    </style:style>
    <style:style style:name="co6" style:family="table-column">
      <style:table-column-properties fo:break-before="auto" style:column-width="1.61395833333333cm" style:use-optimal-column-width="true"/>
    </style:style>
    <style:style style:name="co7" style:family="table-column">
      <style:table-column-properties fo:break-before="auto" style:column-width="2.80458333333333cm" style:use-optimal-column-width="true"/>
    </style:style>
    <style:style style:name="co8" style:family="table-column">
      <style:table-column-properties fo:break-before="auto" style:column-width="2.06375cm" style:use-optimal-column-width="true"/>
    </style:style>
    <style:style style:name="co9" style:family="table-column">
      <style:table-column-properties fo:break-before="auto" style:column-width="2.83104166666667cm" style:use-optimal-column-width="true"/>
    </style:style>
    <style:style style:name="co10" style:family="table-column">
      <style:table-column-properties fo:break-before="auto" style:column-width="1.64041666666667cm" style:use-optimal-column-width="true"/>
    </style:style>
    <style:style style:name="co11" style:family="table-column">
      <style:table-column-properties fo:break-before="auto" style:column-width="2.460625cm" style:use-optimal-column-width="true"/>
    </style:style>
    <style:style style:name="co12" style:family="table-column">
      <style:table-column-properties fo:break-before="auto" style:column-width="1.825625cm" style:use-optimal-column-width="true"/>
    </style:style>
    <style:style style:name="co13" style:family="table-column">
      <style:table-column-properties fo:break-before="auto" style:column-width="3.01625cm" style:use-optimal-column-width="true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7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table:style-name="ce2">
            <draw:frame draw:z-index="1" draw:id="id0" draw:style-name="a0" draw:name="Picture 2" svg:x="0.24711in" svg:y="0.06052in" svg:width="0.81539in" svg:height="0.5749in" style:rel-width="scale" style:rel-height="scale">
              <draw:image xlink:href="media/image1.wmf" xlink:type="simple" xlink:show="embed" xlink:actuate="onLoad"/>
              <svg:title/>
              <svg:desc/>
            </draw:frame>
          </table:table-cell>
          <table:table-cell table:style-name="ce2"/>
          <table:table-cell table:style-name="ce3"/>
          <table:table-cell table:style-name="ce4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2">
          <table:table-cell table:style-name="ce5"/>
          <table:table-cell table:style-name="ce80"/>
          <table:table-cell table:style-name="ce6"/>
          <table:table-cell table:style-name="ce7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1">
          <table:table-cell table:style-name="ce8"/>
          <table:table-cell table:style-name="ce9"/>
          <table:table-cell table:style-name="ce10"/>
          <table:table-cell table:style-name="ce7"/>
          <table:table-cell office:value-type="string" table:style-name="ce77">
            <text:p>COMPANHIA DE HABITAÇÃO POPULAR DE CAMPINAS</text:p>
          </table:table-cell>
          <table:table-cell table:number-columns-repeated="6" table:style-name="ce2"/>
          <table:table-cell table:number-columns-repeated="2" table:style-name="ce4"/>
          <table:table-cell table:number-columns-repeated="16371"/>
        </table:table-row>
        <table:table-row table:style-name="ro3">
          <table:table-cell office:value-type="string" table:style-name="ce11">
            <text:p>RELAÇÃO DE EMPREGADOS PÚBLICOS - Conforme Decreto Municipal n.º 16.720 de 3 de agosto de 2009</text:p>
          </table:table-cell>
          <table:table-cell table:style-name="ce9"/>
          <table:table-cell table:style-name="ce10"/>
          <table:table-cell table:style-name="ce7"/>
          <table:table-cell table:number-columns-repeated="4" table:style-name="ce2"/>
          <table:table-cell office:value-type="string" table:style-name="ce12">
            <text:p>Competência:</text:p>
          </table:table-cell>
          <table:table-cell office:value-type="string" table:style-name="ce13">
            <text:p>JULHO</text:p>
          </table:table-cell>
          <table:table-cell office:value-type="string" table:style-name="ce12">
            <text:p>Ano:</text:p>
          </table:table-cell>
          <table:table-cell office:value-type="float" office:value="2026" table:style-name="ce14">
            <text:p>2026</text:p>
          </table:table-cell>
          <table:table-cell table:style-name="ce4"/>
          <table:table-cell table:number-columns-repeated="16371"/>
        </table:table-row>
        <table:table-row table:style-name="ro3">
          <table:table-cell table:number-columns-repeated="2" table:style-name="ce9"/>
          <table:table-cell table:style-name="ce10"/>
          <table:table-cell table:style-name="ce15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4">
          <table:table-cell office:value-type="string" table:style-name="ce83">
            <text:p>MATRICULA<text:s/></text:p>
          </table:table-cell>
          <table:table-cell office:value-type="string" table:style-name="ce16">
            <text:p>CARGO</text:p>
          </table:table-cell>
          <table:table-cell office:value-type="string" table:style-name="ce16">
            <text:p>Função</text:p>
          </table:table-cell>
          <table:table-cell office:value-type="string" table:style-name="ce17">
            <text:p>TIPO DE CARGO<text:s/></text:p>
          </table:table-cell>
          <table:table-cell office:value-type="string" table:style-name="ce18">
            <text:p>UNIDADE DE LOTAÇÃO</text:p>
          </table:table-cell>
          <table:table-cell office:value-type="string" table:style-name="ce18">
            <text:p>DATA DE ADMISSÃO</text:p>
          </table:table-cell>
          <table:table-cell office:value-type="string" table:style-name="ce19">
            <office:annotation draw:style-name="a1" svg:x="2.30208333333333in" svg:y="0.989583333333333in" svg:width="1.33333333333333in" svg:height="0.645833333333333in">
              <dc:creator>cohabcp</dc:creator>
              <text:p><text:span text:style-name="T1">cohabcp:</text:span><text:span text:style-name="T2"/></text:p>
              <text:p><text:span text:style-name="T2">horas normais;</text:span></text:p>
              <text:p><text:span text:style-name="T2">horas atestado;</text:span></text:p>
              <text:p><text:span text:style-name="T2">horas normais - cessão</text:span></text:p>
            </office:annotation>
            <text:p>SALÁRIO MENSAL</text:p>
          </table:table-cell>
          <table:table-cell office:value-type="string" table:style-name="ce20">
            <office:annotation draw:style-name="a2" svg:x="2.96875in" svg:y="0.989583333333333in" svg:width="1.33333333333333in" svg:height="0.645833333333333in">
              <dc:creator>cohabcp</dc:creator>
              <text:p><text:span text:style-name="T1">cohabcp:</text:span><text:span text:style-name="T2"/></text:p>
              <text:p><text:span text:style-name="T2">Quinquenio;</text:span></text:p>
              <text:p><text:span text:style-name="T2">Quinquênio;<text:s text:c="17"/></text:span></text:p>
              <text:p/>
            </office:annotation>
            <text:p>QUINQUENIO</text:p>
          </table:table-cell>
          <table:table-cell office:value-type="string" table:style-name="ce19">
            <office:annotation draw:style-name="a3" svg:x="3.63541666666667in" svg:y="0.989583333333333in" svg:width="1.78125in" svg:height="0.645833333333333in">
              <dc:creator>cohabcp</dc:creator>
              <text:p><text:span text:style-name="T1">cohabcp:</text:span><text:span text:style-name="T2"/></text:p>
              <text:p><text:span text:style-name="T2">Grat.Quebra de caixa;</text:span></text:p>
              <text:p><text:span text:style-name="T2">Grat. Especial por função;</text:span></text:p>
              <text:p><text:span text:style-name="T2">Grat. Incorporada;</text:span></text:p>
              <text:p><text:span text:style-name="T2">Função Gratificada;</text:span></text:p>
              <text:p><text:span text:style-name="T2">Função Grat. Incorporada;</text:span></text:p>
              <text:p><text:span text:style-name="T2">Adicional Periculosidade;</text:span></text:p>
            </office:annotation>
            <text:p>GRATIFICAÇÕES e ADICIONAIS</text:p>
          </table:table-cell>
          <table:table-cell office:value-type="string" table:style-name="ce20">
            <office:annotation draw:style-name="a4" svg:x="4.30208333333333in" svg:y="0.989583333333333in" svg:width="1.76041666666667in" svg:height="0.645833333333333in">
              <dc:creator>cohabcp</dc:creator>
              <text:p><text:span text:style-name="T1">cohabcp:</text:span><text:span text:style-name="T2"/></text:p>
              <text:p><text:span text:style-name="T2">Adto. Aux. Doença;</text:span></text:p>
              <text:p><text:span text:style-name="T2">Diferença horas de abono;</text:span></text:p>
              <text:p><text:span text:style-name="T2">Diferenças de Férias;</text:span></text:p>
              <text:p><text:span text:style-name="T2">Diferença 1/3 Abono;</text:span></text:p>
              <text:p><text:span text:style-name="T2">Diferença 1/3 de Férias;</text:span></text:p>
              <text:p><text:span text:style-name="T2">Auxílio Crecvhe;</text:span></text:p>
              <text:p><text:span text:style-name="T2">Horas Extraordinárias;</text:span></text:p>
              <text:p><text:span text:style-name="T2">DSR sobre H. Extras;</text:span></text:p>
              <text:p><text:span text:style-name="T2">Aux. Especial - PCD;</text:span></text:p>
            </office:annotation>
            <text:p>* OUTROS</text:p>
          </table:table-cell>
          <table:table-cell office:value-type="string" table:style-name="ce19">
            <office:annotation draw:style-name="a5" svg:x="4.96875in" svg:y="0.989583333333333in" svg:width="1.33333333333333in" svg:height="0.645833333333333in">
              <dc:creator>cohabcp</dc:creator>
              <text:p><text:span text:style-name="T1">cohabcp:</text:span><text:span text:style-name="T2"/></text:p>
              <text:p><text:span text:style-name="T2">Soma de Salario + quinquenio + gratificações e adicionais + outros</text:span></text:p>
              <text:p/>
            </office:annotation>
            <text:p>PAGTO MENSAL BRUTO</text:p>
          </table:table-cell>
          <table:table-cell office:value-type="string" table:style-name="ce21">
            <office:annotation draw:style-name="a6" svg:x="5.63541666666667in" svg:y="0.989583333333333in" svg:width="1.33333333333333in" svg:height="0.645833333333333in">
              <dc:creator>cohabcp</dc:creator>
              <text:p><text:span text:style-name="T1">cohabcp:</text:span><text:span text:style-name="T2"/></text:p>
              <text:p><text:span text:style-name="T2">Proventos da Folha de Férias</text:span></text:p>
            </office:annotation>
            <text:p>FÉRIAS **</text:p>
          </table:table-cell>
          <table:table-cell office:value-type="string" table:style-name="ce22">
            <office:annotation draw:style-name="a7" svg:x="6.30208333333333in" svg:y="0.989583333333333in" svg:width="1.53125in" svg:height="0.645833333333333in">
              <dc:creator>cohabcp</dc:creator>
              <text:p><text:span text:style-name="T1">cohabcp:</text:span><text:span text:style-name="T2"/></text:p>
              <text:p><text:span text:style-name="T2">13º Salário Adto.</text:span></text:p>
              <text:p><text:span text:style-name="T2">Quinquenio s/ 13º Adto.</text:span></text:p>
              <text:p/>
            </office:annotation>
            <text:p>13º SALÁRIO - Adto.</text:p>
          </table:table-cell>
          <table:table-cell table:number-columns-repeated="16371"/>
        </table:table-row>
        <table:table-row table:style-name="ro1">
          <table:table-cell office:value-type="float" office:value="571" table:style-name="ce84">
            <text:p>571</text:p>
          </table:table-cell>
          <table:table-cell office:value-type="string" table:style-name="ce23">
            <text:p>Técnico Imobiliário Pleno<text:s/>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89-02-01T00:00:00" table:style-name="ce27">
            <text:p>01/02/1989</text:p>
          </table:table-cell>
          <table:table-cell office:value-type="float" office:value="8028.45" table:style-name="ce28">
            <text:p>8.028,45</text:p>
          </table:table-cell>
          <table:table-cell office:value-type="float" office:value="2809.96" table:style-name="ce28">
            <text:p>2.809,9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0838.41" table:formula="of:=SUM([.G7:.J7])" table:style-name="ce29">
            <text:p>10.838,4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1">
          <table:table-cell office:value-type="float" office:value="157" table:style-name="ce85">
            <text:p>157</text:p>
          </table:table-cell>
          <table:table-cell office:value-type="string" table:style-name="ce23">
            <text:p>Analista Financeiro Sênior</text:p>
          </table:table-cell>
          <table:table-cell office:value-type="string" table:style-name="ce24">
            <text:p>Gerente Financeiro e Contábil</text:p>
          </table:table-cell>
          <table:table-cell office:value-type="string" table:style-name="ce25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77-01-03T00:00:00" table:style-name="ce27">
            <text:p>03/01/1977</text:p>
          </table:table-cell>
          <table:table-cell office:value-type="float" office:value="14402.43" table:style-name="ce28">
            <text:p>14.402,43</text:p>
          </table:table-cell>
          <table:table-cell office:value-type="float" office:value="9381.81" table:style-name="ce28">
            <text:p>9.381,81</text:p>
          </table:table-cell>
          <table:table-cell office:value-type="float" office:value="6446.04" table:style-name="ce28">
            <text:p>6.446,04</text:p>
          </table:table-cell>
          <table:table-cell office:value-type="float" office:value="0" table:style-name="ce28">
            <text:p>0,00</text:p>
          </table:table-cell>
          <table:table-cell office:value-type="float" office:value="30230.28" table:formula="of:=SUM([.G8:.J8])" table:style-name="ce29">
            <text:p>30.230,2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5">
          <table:table-cell office:value-type="float" office:value="699" table:style-name="ce85">
            <text:p>699</text:p>
          </table:table-cell>
          <table:table-cell office:value-type="string" table:style-name="ce23">
            <text:p>Arquiteto Júnior</text:p>
          </table:table-cell>
          <table:table-cell office:value-type="string" table:style-name="ce24">
            <text:p>Gerente de Aprovação de Empreendimentos Habitacionais de Interesse Social</text:p>
          </table:table-cell>
          <table:table-cell office:value-type="string" table:style-name="ce25">
            <text:p>Carreira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1998-03-16T00:00:00" table:style-name="ce27">
            <text:p>16/03/1998</text:p>
          </table:table-cell>
          <table:table-cell office:value-type="float" office:value="10855.77" table:style-name="ce28">
            <text:p>10.855,77</text:p>
          </table:table-cell>
          <table:table-cell office:value-type="float" office:value="5212.12" table:style-name="ce28">
            <text:p>5.212,12</text:p>
          </table:table-cell>
          <table:table-cell office:value-type="float" office:value="9992.7000000000007" table:style-name="ce28">
            <text:p>9.992,70</text:p>
          </table:table-cell>
          <table:table-cell office:value-type="float" office:value="0" table:style-name="ce28">
            <text:p>0,00</text:p>
          </table:table-cell>
          <table:table-cell office:value-type="float" office:value="26060.59" table:formula="of:=SUM([.G9:.J9])" table:style-name="ce29">
            <text:p>26.060,5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01" table:style-name="ce85">
            <text:p>1101</text:p>
          </table:table-cell>
          <table:table-cell office:value-type="string" table:style-name="ce23">
            <text:p>Arquitet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7-07-17T00:00:00" table:style-name="ce27">
            <text:p>17/07/2017</text:p>
          </table:table-cell>
          <table:table-cell office:value-type="float" office:value="6932.2" table:style-name="ce28">
            <text:p>6.932,20</text:p>
          </table:table-cell>
          <table:table-cell office:value-type="float" office:value="346.61" table:style-name="ce28">
            <text:p>346,61</text:p>
          </table:table-cell>
          <table:table-cell office:value-type="float" office:value="0" table:style-name="ce28">
            <text:p>0,00</text:p>
          </table:table-cell>
          <table:table-cell office:value-type="float" office:value="237.47" table:style-name="ce28">
            <text:p>237,47</text:p>
          </table:table-cell>
          <table:table-cell office:value-type="float" office:value="7516.28" table:formula="of:=SUM([.G10:.J10])" table:style-name="ce29">
            <text:p>7.516,2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05" table:style-name="ce85">
            <text:p>1005</text:p>
          </table:table-cell>
          <table:table-cell office:value-type="string" table:style-name="ce23">
            <text:p>Assistente Administrativ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13-01-02T00:00:00" table:style-name="ce27">
            <text:p>02/01/2013</text:p>
          </table:table-cell>
          <table:table-cell office:value-type="float" office:value="3349.55" table:style-name="ce28">
            <text:p>3.349,55</text:p>
          </table:table-cell>
          <table:table-cell office:value-type="float" office:value="334.95500000000004" table:formula="of:=[.G11]*0.1" table:style-name="ce28">
            <text:p>334,9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684.5050000000001" table:formula="of:=SUM([.G11:.J11])" table:style-name="ce29">
            <text:p>3.684,5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27" table:style-name="ce85">
            <text:p>627</text:p>
          </table:table-cell>
          <table:table-cell office:value-type="string" table:style-name="ce23">
            <text:p>Administrador de Banco de Dados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Diretoria da Presidência</text:p>
          </table:table-cell>
          <table:table-cell office:value-type="date" office:date-value="1996-05-22T00:00:00" table:style-name="ce27">
            <text:p>22/05/1996</text:p>
          </table:table-cell>
          <table:table-cell office:value-type="float" office:value="5437.71" table:style-name="ce28">
            <text:p>5.437,71</text:p>
          </table:table-cell>
          <table:table-cell office:value-type="float" office:value="543.77100000000007" table:formula="of:=[.G12]*0.1" table:style-name="ce28">
            <text:p>543,7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981.4809999999998" table:formula="of:=SUM([.G12:.J12])" table:style-name="ce29">
            <text:p>5.981,4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15" table:style-name="ce85">
            <text:p>715</text:p>
          </table:table-cell>
          <table:table-cell office:value-type="string" table:style-name="ce23">
            <text:p>Motorista<text:s/>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98-10-13T00:00:00" table:style-name="ce27">
            <text:p>13/10/1998</text:p>
          </table:table-cell>
          <table:table-cell office:value-type="float" office:value="3976.31" table:style-name="ce28">
            <text:p>3.976,31</text:p>
          </table:table-cell>
          <table:table-cell office:value-type="float" office:value="994.08" table:style-name="ce28">
            <text:p>994,0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4970.3900000000003" table:formula="of:=SUM([.G13:.J13])" table:style-name="ce29">
            <text:p>4.970,3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83" table:style-name="ce85">
            <text:p>783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04-03-25T00:00:00" table:style-name="ce27">
            <text:p>25/03/2004</text:p>
          </table:table-cell>
          <table:table-cell office:value-type="float" office:value="7980.01" table:style-name="ce28">
            <text:p>7.980,01</text:p>
          </table:table-cell>
          <table:table-cell office:value-type="float" office:value="1596.0020000000002" table:formula="of:=[.G14]*0.2" table:style-name="ce28">
            <text:p>1.596,00</text:p>
          </table:table-cell>
          <table:table-cell office:value-type="float" office:value="0" table:style-name="ce28">
            <text:p>0,00</text:p>
          </table:table-cell>
          <table:table-cell office:value-type="float" office:value="1621" table:style-name="ce28">
            <text:p>1.621,00</text:p>
          </table:table-cell>
          <table:table-cell office:value-type="float" office:value="11197.012000000001" table:formula="of:=SUM([.G14:.J14])" table:style-name="ce29">
            <text:p>11.197,0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15" table:style-name="ce85">
            <text:p>915</text:p>
          </table:table-cell>
          <table:table-cell office:value-type="string" table:style-name="ce23">
            <text:p>Técnico Administrativo Júnior<text:s/></text:p>
          </table:table-cell>
          <table:table-cell office:value-type="string" table:style-name="ce24">
            <text:p>Coordenador de Gestão de Pessoas</text:p>
          </table:table-cell>
          <table:table-cell office:value-type="string" table:style-name="ce25">
            <text:p>Carreira</text:p>
          </table:table-cell>
          <table:table-cell office:value-type="string" table:style-name="ce26">
            <text:p>Diretoria da Presidência</text:p>
          </table:table-cell>
          <table:table-cell office:value-type="date" office:date-value="2011-02-14T00:00:00" table:style-name="ce27">
            <text:p>14/02/2011</text:p>
          </table:table-cell>
          <table:table-cell office:value-type="float" office:value="5780.67" table:style-name="ce28">
            <text:p>5.780,67</text:p>
          </table:table-cell>
          <table:table-cell office:value-type="float" office:value="1928.27" table:style-name="ce28">
            <text:p>1.928,27</text:p>
          </table:table-cell>
          <table:table-cell office:value-type="float" office:value="7074.44" table:style-name="ce28">
            <text:p>7.074,44</text:p>
          </table:table-cell>
          <table:table-cell office:value-type="float" office:value="0" table:style-name="ce28">
            <text:p>0,00</text:p>
          </table:table-cell>
          <table:table-cell office:value-type="float" office:value="14783.380000000001" table:formula="of:=SUM([.G15:.J15])" table:style-name="ce29">
            <text:p>14.783,3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64" table:style-name="ce85">
            <text:p>664</text:p>
          </table:table-cell>
          <table:table-cell office:value-type="string" table:style-name="ce23">
            <text:p>Técnico Imobiliário Pleno<text:s/>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97-07-11T00:00:00" table:style-name="ce27">
            <text:p>11/07/1997</text:p>
          </table:table-cell>
          <table:table-cell office:value-type="float" office:value="6089.81" table:style-name="ce28">
            <text:p>6.089,81</text:p>
          </table:table-cell>
          <table:table-cell office:value-type="float" office:value="1522.4525000000001" table:formula="of:=([.G16]+[.I16])*0.25" table:style-name="ce28">
            <text:p>1.522,4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612.2625000000007" table:formula="of:=SUM([.G16:.J16])" table:style-name="ce29">
            <text:p>7.612,2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76" table:style-name="ce85">
            <text:p>976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6-01T00:00:00" table:style-name="ce27">
            <text:p>01/06/2012</text:p>
          </table:table-cell>
          <table:table-cell office:value-type="float" office:value="7066.65" table:style-name="ce28">
            <text:p>7.066,65</text:p>
          </table:table-cell>
          <table:table-cell office:value-type="float" office:value="706.66499999999996" table:formula="of:=[.G17]*0.1" table:style-name="ce28">
            <text:p>706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773.3149999999996" table:formula="of:=SUM([.G17:.J17])" table:style-name="ce29">
            <text:p>7.773,3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99" table:style-name="ce85">
            <text:p>799</text:p>
          </table:table-cell>
          <table:table-cell office:value-type="string" table:style-name="ce23">
            <text:p>Arquiteto Pleno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04-05-11T00:00:00" table:style-name="ce27">
            <text:p>11/05/2004</text:p>
          </table:table-cell>
          <table:table-cell office:value-type="float" office:value="10291.57" table:style-name="ce28">
            <text:p>10.291,57</text:p>
          </table:table-cell>
          <table:table-cell office:value-type="float" office:value="2058.3139999999999" table:formula="of:=[.G18]*0.2" table:style-name="ce28">
            <text:p>2.058,31</text:p>
          </table:table-cell>
          <table:table-cell office:value-type="float" office:value="0" table:style-name="ce28">
            <text:p>0,00</text:p>
          </table:table-cell>
          <table:table-cell office:value-type="float" office:value="138.49" table:style-name="ce28">
            <text:p>138,49</text:p>
          </table:table-cell>
          <table:table-cell office:value-type="float" office:value="12488.374" table:formula="of:=SUM([.G18:.J18])" table:style-name="ce29">
            <text:p>12.488,37</text:p>
          </table:table-cell>
          <table:table-cell office:value-type="float" office:value="3154.8" table:style-name="ce28">
            <text:p>3.154,8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57" table:style-name="ce85">
            <text:p>1057</text:p>
          </table:table-cell>
          <table:table-cell office:value-type="string" table:style-name="ce23">
            <text:p>Engenheiro Civil Júnior</text:p>
          </table:table-cell>
          <table:table-cell office:value-type="string" table:style-name="ce24">
            <text:p>Coordenador de Obras e Avaliações</text:p>
          </table:table-cell>
          <table:table-cell office:value-type="string" table:style-name="ce25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14-02-17T00:00:00" table:style-name="ce27">
            <text:p>17/02/2014</text:p>
          </table:table-cell>
          <table:table-cell office:value-type="float" office:value="9295.61" table:style-name="ce28">
            <text:p>9.295,61</text:p>
          </table:table-cell>
          <table:table-cell office:value-type="float" office:value="1285.51" table:style-name="ce28">
            <text:p>1.285,51</text:p>
          </table:table-cell>
          <table:table-cell office:value-type="float" office:value="3559.5" table:style-name="ce28">
            <text:p>3.559,50</text:p>
          </table:table-cell>
          <table:table-cell office:value-type="float" office:value="0" table:style-name="ce28">
            <text:p>0,00</text:p>
          </table:table-cell>
          <table:table-cell office:value-type="float" office:value="14140.62" table:formula="of:=SUM([.G19:.J19])" table:style-name="ce29">
            <text:p>14.140,6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212" table:style-name="ce85">
            <text:p>212</text:p>
          </table:table-cell>
          <table:table-cell office:value-type="string" table:style-name="ce23">
            <text:p>Analista Financeiro Pleno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4">
            <text:p>Gerência Comercial e N. Negocios</text:p>
          </table:table-cell>
          <table:table-cell office:value-type="date" office:date-value="1978-07-07T00:00:00" table:style-name="ce27">
            <text:p>07/07/1978</text:p>
          </table:table-cell>
          <table:table-cell office:value-type="float" office:value="11391.51" table:style-name="ce28">
            <text:p>11.391,51</text:p>
          </table:table-cell>
          <table:table-cell office:value-type="float" office:value="6363.21" table:style-name="ce28">
            <text:p>6.363,21</text:p>
          </table:table-cell>
          <table:table-cell office:value-type="float" office:value="2748.95" table:style-name="ce28">
            <text:p>2.748,95</text:p>
          </table:table-cell>
          <table:table-cell office:value-type="float" office:value="0" table:style-name="ce28">
            <text:p>0,00</text:p>
          </table:table-cell>
          <table:table-cell office:value-type="float" office:value="20503.670000000002" table:formula="of:=SUM([.G20:.J20])" table:style-name="ce29">
            <text:p>20.503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98" table:style-name="ce85">
            <text:p>1198</text:p>
          </table:table-cell>
          <table:table-cell office:value-type="string" table:style-name="ce23">
            <text:p>Assessor nível médio II</text:p>
          </table:table-cell>
          <table:table-cell office:value-type="string" table:style-name="ce23">
            <text:p>Assessor nível médio II</text:p>
          </table:table-cell>
          <table:table-cell office:value-type="string" table:style-name="ce25">
            <text:p>Comissão</text:p>
          </table:table-cell>
          <table:table-cell office:value-type="string" table:style-name="ce34">
            <text:p>Diretoria da Presidência</text:p>
          </table:table-cell>
          <table:table-cell office:value-type="date" office:date-value="2023-01-23T00:00:00" table:style-name="ce27">
            <text:p>23/01/2023</text:p>
          </table:table-cell>
          <table:table-cell office:value-type="float" office:value="3827.33" table:style-name="ce28">
            <text:p>3.827,3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621" table:style-name="ce28">
            <text:p>1.621,00</text:p>
          </table:table-cell>
          <table:table-cell office:value-type="float" office:value="5448.33" table:formula="of:=SUM([.G21:.J21])" table:style-name="ce29">
            <text:p>5.448,3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9" table:style-name="ce85">
            <text:p>1209</text:p>
          </table:table-cell>
          <table:table-cell office:value-type="string" table:style-name="ce23">
            <text:p>Coordenador de Meio Ambiente</text:p>
          </table:table-cell>
          <table:table-cell table:style-name="ce23"/>
          <table:table-cell office:value-type="string" table:style-name="ce25">
            <text:p>Comissão</text:p>
          </table:table-cell>
          <table:table-cell office:value-type="string" table:style-name="ce34">
            <text:p>Diretoria da Presidência</text:p>
          </table:table-cell>
          <table:table-cell office:value-type="date" office:date-value="2023-03-14T00:00:00" table:style-name="ce27">
            <text:p>14/03/2023</text:p>
          </table:table-cell>
          <table:table-cell office:value-type="float" office:value="6427.56" table:style-name="ce28">
            <text:p>6.427,5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00.69000000000005" table:style-name="ce28">
            <text:p>600,69</text:p>
          </table:table-cell>
          <table:table-cell office:value-type="float" office:value="7028.25" table:formula="of:=SUM([.G22:.J22])" table:style-name="ce29">
            <text:p>7.028,25</text:p>
          </table:table-cell>
          <table:table-cell office:value-type="float" office:value="13682.78" table:style-name="ce28">
            <text:p>13.682,78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66" table:style-name="ce85">
            <text:p>1166</text:p>
          </table:table-cell>
          <table:table-cell office:value-type="string" table:style-name="ce23">
            <text:p>Mestre de Obras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20-06-03T00:00:00" table:style-name="ce27">
            <text:p>03/06/202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formula="of:=SUM([.G23:.J23])" table:style-name="ce29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4" table:style-name="ce85">
            <text:p>984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Financeira e Contábil</text:p>
          </table:table-cell>
          <table:table-cell office:value-type="date" office:date-value="2012-07-10T00:00:00" table:style-name="ce27">
            <text:p>10/07/2012</text:p>
          </table:table-cell>
          <table:table-cell office:value-type="float" office:value="7604.69" table:style-name="ce35">
            <text:p>7.604,69</text:p>
          </table:table-cell>
          <table:table-cell office:value-type="float" office:value="760.46900000000005" table:formula="of:=[.G24]*0.1" table:style-name="ce28">
            <text:p>760,4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8365.1589999999997" table:formula="of:=SUM([.G24:.J24])" table:style-name="ce29">
            <text:p>8.365,1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73" table:style-name="ce85">
            <text:p>1173</text:p>
          </table:table-cell>
          <table:table-cell office:value-type="string" table:style-name="ce36">
            <text:p>Diretor Presidente</text:p>
          </table:table-cell>
          <table:table-cell table:style-name="ce36"/>
          <table:table-cell office:value-type="string" table:style-name="ce25">
            <text:p>Comissão</text:p>
          </table:table-cell>
          <table:table-cell office:value-type="string" table:style-name="ce26">
            <text:p>Diretoria da Presidência</text:p>
          </table:table-cell>
          <table:table-cell office:value-type="date" office:date-value="2021-01-04T00:00:00" table:style-name="ce27">
            <text:p>04/01/2021</text:p>
          </table:table-cell>
          <table:table-cell office:value-type="float" office:value="37082.36" table:style-name="ce28">
            <text:p>37.082,3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7082.36" table:formula="of:=SUM([.G25:.J25])" table:style-name="ce29">
            <text:p>37.082,3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09" table:style-name="ce85">
            <text:p>809</text:p>
          </table:table-cell>
          <table:table-cell office:value-type="string" table:style-name="ce36">
            <text:p>Mestre de Obras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04-06-01T00:00:00" table:style-name="ce27">
            <text:p>01/06/2004</text:p>
          </table:table-cell>
          <table:table-cell office:value-type="float" office:value="5909.81" table:style-name="ce28">
            <text:p>5.909,81</text:p>
          </table:table-cell>
          <table:table-cell office:value-type="float" office:value="1181.9620000000002" table:formula="of:=[.G26]*0.2" table:style-name="ce28">
            <text:p>1.181,96</text:p>
          </table:table-cell>
          <table:table-cell office:value-type="float" office:value="0" table:style-name="ce28">
            <text:p>0,00</text:p>
          </table:table-cell>
          <table:table-cell office:value-type="float" office:value="2510.59" table:style-name="ce28">
            <text:p>2.510,59</text:p>
          </table:table-cell>
          <table:table-cell office:value-type="float" office:value="9602.362000000001" table:formula="of:=SUM([.G26:.J26])" table:style-name="ce29">
            <text:p>9.602,3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3" table:style-name="ce85">
            <text:p>1253</text:p>
          </table:table-cell>
          <table:table-cell office:value-type="string" table:style-name="ce36">
            <text:p>Gerente administrativo</text:p>
          </table:table-cell>
          <table:table-cell table:style-name="ce37"/>
          <table:table-cell office:value-type="string" table:style-name="ce38">
            <text:p>Comissão</text:p>
          </table:table-cell>
          <table:table-cell office:value-type="string" table:style-name="ce31">
            <text:p>Assessoria da Diretoria Jurídica<text:s/></text:p>
          </table:table-cell>
          <table:table-cell office:value-type="date" office:date-value="2025-10-16T00:00:00" table:style-name="ce27">
            <text:p>16/10/2025</text:p>
          </table:table-cell>
          <table:table-cell office:value-type="float" office:value="20848.46" table:style-name="ce28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0848.46" table:formula="of:=SUM([.G27:.J27])" table:style-name="ce29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8" table:style-name="ce85">
            <text:p>1248</text:p>
          </table:table-cell>
          <table:table-cell office:value-type="string" table:style-name="ce36">
            <text:p>Coordenador de Controle Interno</text:p>
          </table:table-cell>
          <table:table-cell office:value-type="string" table:style-name="ce37">
            <text:p>Coordenadoria de Controle Interno<text:s/></text:p>
          </table:table-cell>
          <table:table-cell office:value-type="string" table:style-name="ce38">
            <text:p>Comissão</text:p>
          </table:table-cell>
          <table:table-cell office:value-type="string" table:style-name="ce31">
            <text:p>Coordenadoria de Controle Interno<text:s/></text:p>
          </table:table-cell>
          <table:table-cell office:value-type="date" office:date-value="2025-08-18T00:00:00" table:style-name="ce27">
            <text:p>18/08/2025</text:p>
          </table:table-cell>
          <table:table-cell office:value-type="float" office:value="12855.11" table:style-name="ce28">
            <text:p>12.855,1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2855.11" table:formula="of:=SUM([.G28:.J28])" table:style-name="ce29">
            <text:p>12.855,1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87" table:style-name="ce85">
            <text:p>1187</text:p>
          </table:table-cell>
          <table:table-cell office:value-type="string" table:style-name="ce36">
            <text:p>Assessor Superior I</text:p>
          </table:table-cell>
          <table:table-cell office:value-type="string" table:style-name="ce36">
            <text:p>Assessor Superior I</text:p>
          </table:table-cell>
          <table:table-cell office:value-type="string" table:style-name="ce38">
            <text:p>Comissão</text:p>
          </table:table-cell>
          <table:table-cell office:value-type="string" table:style-name="ce26">
            <text:p>Diretoria da Presidência</text:p>
          </table:table-cell>
          <table:table-cell office:value-type="date" office:date-value="2021-11-23T00:00:00" table:style-name="ce27">
            <text:p>23/11/2021</text:p>
          </table:table-cell>
          <table:table-cell office:value-type="float" office:value="10881.61" table:style-name="ce28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621" table:style-name="ce28">
            <text:p>1.621,00</text:p>
          </table:table-cell>
          <table:table-cell office:value-type="float" office:value="12502.61" table:formula="of:=SUM([.G29:.J29])" table:style-name="ce29">
            <text:p>12.502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0" table:style-name="ce85">
            <text:p>1220</text:p>
          </table:table-cell>
          <table:table-cell office:value-type="string" table:style-name="ce36">
            <text:p>Arquiteto Junior</text:p>
          </table:table-cell>
          <table:table-cell table:style-name="ce36"/>
          <table:table-cell office:value-type="string" table:style-name="ce38">
            <text:p>Carreira</text:p>
          </table:table-cell>
          <table:table-cell office:value-type="string" table:style-name="ce26">
            <text:p>Gerência de Regularização Fundiária</text:p>
          </table:table-cell>
          <table:table-cell office:value-type="date" office:date-value="2024-08-19T00:00:00" table:style-name="ce27">
            <text:p>19/08/2024</text:p>
          </table:table-cell>
          <table:table-cell office:value-type="float" office:value="9453" table:style-name="ce28">
            <text:p>9.453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9453" table:formula="of:=SUM([.G30:.J30])" table:style-name="ce29">
            <text:p>9.453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2" table:style-name="ce85">
            <text:p>1202</text:p>
          </table:table-cell>
          <table:table-cell office:value-type="string" table:style-name="ce36">
            <text:p>Coordenador de Comunicação</text:p>
          </table:table-cell>
          <table:table-cell office:value-type="string" table:style-name="ce36">
            <text:p>Coordenador de Comunicação</text:p>
          </table:table-cell>
          <table:table-cell office:value-type="string" table:style-name="ce38">
            <text:p>Comissão</text:p>
          </table:table-cell>
          <table:table-cell office:value-type="string" table:style-name="ce26">
            <text:p>Diretoria da Presidência</text:p>
          </table:table-cell>
          <table:table-cell office:value-type="date" office:date-value="2023-01-24T00:00:00" table:style-name="ce27">
            <text:p>24/01/2023</text:p>
          </table:table-cell>
          <table:table-cell office:value-type="float" office:value="9427.08" table:style-name="ce28">
            <text:p>9.427,0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20.37" table:style-name="ce28">
            <text:p>320,37</text:p>
          </table:table-cell>
          <table:table-cell office:value-type="float" office:value="9747.4500000000007" table:formula="of:=SUM([.G31:.J31])" table:style-name="ce29">
            <text:p>9.747,4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21" table:style-name="ce85">
            <text:p>821</text:p>
          </table:table-cell>
          <table:table-cell office:value-type="string" table:style-name="ce23">
            <text:p>Assistente Habitacion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4">
            <text:p>Gerência Comercial e N. Negocios</text:p>
          </table:table-cell>
          <table:table-cell office:value-type="date" office:date-value="2004-06-21T00:00:00" table:style-name="ce27">
            <text:p>21/06/2004</text:p>
          </table:table-cell>
          <table:table-cell office:value-type="float" office:value="3549.95" table:style-name="ce35">
            <text:p>3.549,95</text:p>
          </table:table-cell>
          <table:table-cell office:value-type="float" office:value="709.99" table:style-name="ce35">
            <text:p>709,99</text:p>
          </table:table-cell>
          <table:table-cell office:value-type="float" office:value="0" table:style-name="ce35">
            <text:p>0,00</text:p>
          </table:table-cell>
          <table:table-cell office:value-type="float" office:value="86.87" table:style-name="ce35">
            <text:p>86,87</text:p>
          </table:table-cell>
          <table:table-cell office:value-type="float" office:value="4346.8099999999995" table:formula="of:=SUM([.G32:.J32])" table:style-name="ce29">
            <text:p>4.346,8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08" table:style-name="ce85">
            <text:p>1108</text:p>
          </table:table-cell>
          <table:table-cell office:value-type="string" table:style-name="ce23">
            <text:p>Técnico em Topografia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18-01-02T00:00:00" table:style-name="ce27">
            <text:p>02/01/2018</text:p>
          </table:table-cell>
          <table:table-cell office:value-type="float" office:value="4636.68" table:style-name="ce28">
            <text:p>4.636,68</text:p>
          </table:table-cell>
          <table:table-cell office:value-type="float" office:value="231.83" table:style-name="ce28">
            <text:p>231,83</text:p>
          </table:table-cell>
          <table:table-cell office:value-type="float" office:value="0" table:style-name="ce28">
            <text:p>0,00</text:p>
          </table:table-cell>
          <table:table-cell office:value-type="float" office:value="163.80000000000001" table:style-name="ce28">
            <text:p>163,80</text:p>
          </table:table-cell>
          <table:table-cell office:value-type="float" office:value="5032.3100000000004" table:formula="of:=SUM([.G33:.J33])" table:style-name="ce29">
            <text:p>5.032,31</text:p>
          </table:table-cell>
          <table:table-cell office:value-type="float" office:value="3731.01" table:style-name="ce28">
            <text:p>3.731,01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0" table:style-name="ce85">
            <text:p>980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6-18T00:00:00" table:style-name="ce27">
            <text:p>18/06/2012</text:p>
          </table:table-cell>
          <table:table-cell office:value-type="float" office:value="7066.65" table:style-name="ce28">
            <text:p>7.066,65</text:p>
          </table:table-cell>
          <table:table-cell office:value-type="float" office:value="706.66499999999996" table:formula="of:=[.G34]*0.1" table:style-name="ce28">
            <text:p>706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773.3149999999996" table:formula="of:=SUM([.G34:.J34])" table:style-name="ce29">
            <text:p>7.773,3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17" table:style-name="ce85">
            <text:p>1017</text:p>
          </table:table-cell>
          <table:table-cell office:value-type="string" table:style-name="ce23">
            <text:p>Motorista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13-01-22T00:00:00" table:style-name="ce27">
            <text:p>22/01/2013</text:p>
          </table:table-cell>
          <table:table-cell office:value-type="float" office:value="3976.31" table:style-name="ce28">
            <text:p>3.976,31</text:p>
          </table:table-cell>
          <table:table-cell office:value-type="float" office:value="397.63" table:style-name="ce28">
            <text:p>397,6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4373.9399999999996" table:formula="of:=SUM([.G35:.J35])" table:style-name="ce29">
            <text:p>4.373,9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428" table:style-name="ce85">
            <text:p>428</text:p>
          </table:table-cell>
          <table:table-cell office:value-type="string" table:style-name="ce23">
            <text:p>Técnico Administrativ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80-10-28T00:00:00" table:style-name="ce27">
            <text:p>28/10/1980</text:p>
          </table:table-cell>
          <table:table-cell office:value-type="float" office:value="5855.41" table:style-name="ce28">
            <text:p>5.855,41</text:p>
          </table:table-cell>
          <table:table-cell office:value-type="float" office:value="2634.93" table:style-name="ce28">
            <text:p>2.634,9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8490.34" table:formula="of:=SUM([.G36:.J36])" table:style-name="ce29">
            <text:p>8.490,3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82" table:style-name="ce85">
            <text:p>1082</text:p>
          </table:table-cell>
          <table:table-cell office:value-type="string" table:style-name="ce23">
            <text:p>Advogado Ju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Jurídica do Contencioso</text:p>
          </table:table-cell>
          <table:table-cell office:value-type="date" office:date-value="2016-07-04T00:00:00" table:style-name="ce27">
            <text:p>04/07/201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formula="of:=SUM([.G37:.J37])" table:style-name="ce29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06" table:style-name="ce85">
            <text:p>606</text:p>
          </table:table-cell>
          <table:table-cell office:value-type="string" table:style-name="ce23">
            <text:p>Técnico Financeiro Júnior</text:p>
          </table:table-cell>
          <table:table-cell table:style-name="ce23"/>
          <table:table-cell office:value-type="string" table:style-name="ce39">
            <text:p>Carreira</text:p>
          </table:table-cell>
          <table:table-cell office:value-type="string" table:style-name="ce26">
            <text:p>Diretoria da Presidência</text:p>
          </table:table-cell>
          <table:table-cell office:value-type="date" office:date-value="1991-10-09T00:00:00" table:style-name="ce27">
            <text:p>09/10/1991</text:p>
          </table:table-cell>
          <table:table-cell office:value-type="float" office:value="4988.13" table:style-name="ce28">
            <text:p>4.988,13</text:p>
          </table:table-cell>
          <table:table-cell office:value-type="float" office:value="1496.44" table:style-name="ce28">
            <text:p>1.496,44</text:p>
          </table:table-cell>
          <table:table-cell office:value-type="float" office:value="0" table:style-name="ce28">
            <text:p>0,00</text:p>
          </table:table-cell>
          <table:table-cell office:value-type="float" office:value="72.73" table:style-name="ce28">
            <text:p>72,73</text:p>
          </table:table-cell>
          <table:table-cell office:value-type="float" office:value="6557.2999999999993" table:formula="of:=SUM([.G38:.J38])" table:style-name="ce29">
            <text:p>6.557,30</text:p>
          </table:table-cell>
          <table:table-cell office:value-type="float" office:value="4969.4799999999996" table:style-name="ce28">
            <text:p>4.969,48</text:p>
          </table:table-cell>
          <table:table-cell office:value-type="float" office:value="3727.11" table:style-name="ce30">
            <text:p>3.727,11</text:p>
          </table:table-cell>
          <table:table-cell table:number-columns-repeated="16371"/>
        </table:table-row>
        <table:table-row table:style-name="ro6">
          <table:table-cell office:value-type="float" office:value="575" table:style-name="ce85">
            <text:p>575</text:p>
          </table:table-cell>
          <table:table-cell office:value-type="string" table:style-name="ce23">
            <text:p>Técnico Administrativ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89-02-01T00:00:00" table:style-name="ce27">
            <text:p>01/02/1989</text:p>
          </table:table-cell>
          <table:table-cell office:value-type="float" office:value="5602.26" table:style-name="ce28">
            <text:p>5.602,26</text:p>
          </table:table-cell>
          <table:table-cell office:value-type="float" office:value="1960.7909999999999" table:formula="of:=[.G39]*0.35" table:style-name="ce28">
            <text:p>1.960,7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563.0510000000004" table:formula="of:=SUM([.G39:.J39])" table:style-name="ce29">
            <text:p>7.563,0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0" table:style-name="ce85">
            <text:p>1250</text:p>
          </table:table-cell>
          <table:table-cell office:value-type="string" table:style-name="ce23">
            <text:p>Tecnico Administrativo Ju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Coordenadoria de Administração<text:s/></text:p>
          </table:table-cell>
          <table:table-cell office:value-type="date" office:date-value="2025-09-18T00:00:00" table:style-name="ce27">
            <text:p>18/09/2025</text:p>
          </table:table-cell>
          <table:table-cell office:value-type="float" office:value="5103.45" table:style-name="ce28">
            <text:p>5.103,4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103.45" table:formula="of:=SUM([.G40:.J40])" table:style-name="ce29">
            <text:p>5.103,4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58" table:style-name="ce85">
            <text:p>1058</text:p>
          </table:table-cell>
          <table:table-cell office:value-type="string" table:style-name="ce23">
            <text:p>Advogad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26">
            <text:p>Gerência Jurídica do Contencioso</text:p>
          </table:table-cell>
          <table:table-cell office:value-type="date" office:date-value="2014-04-22T00:00:00" table:style-name="ce27">
            <text:p>22/04/2014</text:p>
          </table:table-cell>
          <table:table-cell office:value-type="float" office:value="8295.2099999999991" table:style-name="ce35">
            <text:p>8.295,21</text:p>
          </table:table-cell>
          <table:table-cell office:value-type="float" office:value="829.52" table:style-name="ce35">
            <text:p>829,52</text:p>
          </table:table-cell>
          <table:table-cell office:value-type="float" office:value="0" table:style-name="ce35">
            <text:p>0,00</text:p>
          </table:table-cell>
          <table:table-cell office:value-type="float" office:value="2908.08" table:style-name="ce35">
            <text:p>2.908,08</text:p>
          </table:table-cell>
          <table:table-cell office:value-type="float" office:value="12032.81" table:formula="of:=SUM([.G41:.J41])" table:style-name="ce29">
            <text:p>12.032,8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10" table:style-name="ce85">
            <text:p>810</text:p>
          </table:table-cell>
          <table:table-cell office:value-type="string" table:style-name="ce36">
            <text:p>Engenheiro Civil Júnior</text:p>
          </table:table-cell>
          <table:table-cell office:value-type="string" table:style-name="ce37">
            <text:p>Gerente de Projetos</text:p>
          </table:table-cell>
          <table:table-cell office:value-type="string" table:style-name="ce38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04-06-14T00:00:00" table:style-name="ce27">
            <text:p>14/06/2004</text:p>
          </table:table-cell>
          <table:table-cell office:value-type="float" office:value="9295.61" table:style-name="ce28">
            <text:p>9.295,61</text:p>
          </table:table-cell>
          <table:table-cell office:value-type="float" office:value="4169.6899999999996" table:style-name="ce28">
            <text:p>4.169,69</text:p>
          </table:table-cell>
          <table:table-cell office:value-type="float" office:value="11552.86" table:style-name="ce28">
            <text:p>11.552,86</text:p>
          </table:table-cell>
          <table:table-cell office:value-type="float" office:value="0" table:style-name="ce28">
            <text:p>0,00</text:p>
          </table:table-cell>
          <table:table-cell office:value-type="float" office:value="25018.16" table:formula="of:=SUM([.G42:.J42])" table:style-name="ce29">
            <text:p>25.018,1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4" table:style-name="ce85">
            <text:p>1204</text:p>
          </table:table-cell>
          <table:table-cell office:value-type="string" table:style-name="ce23">
            <text:p>Assessor Nível Médio I</text:p>
          </table:table-cell>
          <table:table-cell office:value-type="string" table:style-name="ce23">
            <text:p>Assessor Nível Médio I</text:p>
          </table:table-cell>
          <table:table-cell office:value-type="string" table:style-name="ce25">
            <text:p>Comissão</text:p>
          </table:table-cell>
          <table:table-cell office:value-type="string" table:style-name="ce31">
            <text:p>Diretoria Técnica de Regularização Fundiária</text:p>
          </table:table-cell>
          <table:table-cell office:value-type="date" office:date-value="2023-02-01T00:00:00" table:style-name="ce27">
            <text:p>01/02/2023</text:p>
          </table:table-cell>
          <table:table-cell office:value-type="float" office:value="5328.25" table:style-name="ce28">
            <text:p>5.328,2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328.25" table:formula="of:=SUM([.G43:.J43])" table:style-name="ce29">
            <text:p>5.328,2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95" table:style-name="ce85">
            <text:p>795</text:p>
          </table:table-cell>
          <table:table-cell office:value-type="string" table:style-name="ce36">
            <text:p>Assistente Administrativo Pleno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04-04-23T00:00:00" table:style-name="ce27">
            <text:p>23/04/2004</text:p>
          </table:table-cell>
          <table:table-cell office:value-type="float" office:value="4027.6" table:style-name="ce28">
            <text:p>4.027,60</text:p>
          </table:table-cell>
          <table:table-cell office:value-type="float" office:value="805.52" table:formula="of:=[.G44]*0.2" table:style-name="ce28">
            <text:p>805,5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4833.12" table:formula="of:=SUM([.G44:.J44])" table:style-name="ce29">
            <text:p>4.833,1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6" table:style-name="ce85">
            <text:p>1236</text:p>
          </table:table-cell>
          <table:table-cell office:value-type="string" table:style-name="ce36">
            <text:p>Cordenadora Juridica</text:p>
          </table:table-cell>
          <table:table-cell table:style-name="ce37"/>
          <table:table-cell office:value-type="string" table:style-name="ce38">
            <text:p>Comissão</text:p>
          </table:table-cell>
          <table:table-cell office:value-type="string" table:style-name="ce31">
            <text:p>Coordenadoria Jurídica de Regularização Fundiária e Empreendimentos Sociais<text:s/></text:p>
          </table:table-cell>
          <table:table-cell office:value-type="date" office:date-value="2025-04-01T00:00:00" table:style-name="ce27">
            <text:p>01/04/2025</text:p>
          </table:table-cell>
          <table:table-cell office:value-type="float" office:value="6427.56" table:style-name="ce28">
            <text:p>6.427,5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981.41" table:style-name="ce28">
            <text:p>1.981,41</text:p>
          </table:table-cell>
          <table:table-cell office:value-type="float" office:value="11617" table:style-name="ce29">
            <text:p>11.617,00</text:p>
          </table:table-cell>
          <table:table-cell office:value-type="float" office:value="8209.67" table:style-name="ce28">
            <text:p>8.209,67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56" table:style-name="ce85">
            <text:p>856</text:p>
          </table:table-cell>
          <table:table-cell office:value-type="string" table:style-name="ce23">
            <text:p>Assistente Habitacion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4">
            <text:p>Gerência Comercial e N. Negocios</text:p>
          </table:table-cell>
          <table:table-cell office:value-type="date" office:date-value="2007-03-13T00:00:00" table:style-name="ce27">
            <text:p>13/03/2007</text:p>
          </table:table-cell>
          <table:table-cell office:value-type="float" office:value="4986.7700000000004" table:style-name="ce28">
            <text:p>4.986,77</text:p>
          </table:table-cell>
          <table:table-cell office:value-type="float" office:value="748.02" table:style-name="ce28">
            <text:p>748,0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734.7900000000009" table:formula="of:=SUM([.G46:.J46])" table:style-name="ce29">
            <text:p>5.734,7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8" table:style-name="ce85">
            <text:p>988</text:p>
          </table:table-cell>
          <table:table-cell office:value-type="string" table:style-name="ce23">
            <text:p>Assistente Social Junior</text:p>
          </table:table-cell>
          <table:table-cell office:value-type="string" table:style-name="ce24">
            <text:p>Coordenadoria Social de Regularização Fundiária<text:s/></text:p>
          </table:table-cell>
          <table:table-cell office:value-type="string" table:style-name="ce25">
            <text:p>Carreira</text:p>
          </table:table-cell>
          <table:table-cell office:value-type="string" table:style-name="ce34">
            <text:p>Coordenadoria Social de Regularização Fundiária<text:s/></text:p>
          </table:table-cell>
          <table:table-cell office:value-type="date" office:date-value="2012-07-16T00:00:00" table:style-name="ce27">
            <text:p>16/07/2012</text:p>
          </table:table-cell>
          <table:table-cell office:value-type="float" office:value="4711.1000000000004" table:style-name="ce28">
            <text:p>4.711,10</text:p>
          </table:table-cell>
          <table:table-cell office:value-type="float" office:value="857.01" table:style-name="ce28">
            <text:p>857,01</text:p>
          </table:table-cell>
          <table:table-cell office:value-type="float" office:value="3858.97" table:style-name="ce28">
            <text:p>3.858,97</text:p>
          </table:table-cell>
          <table:table-cell office:value-type="float" office:value="264.3" table:style-name="ce28">
            <text:p>264,30</text:p>
          </table:table-cell>
          <table:table-cell office:value-type="float" office:value="9691.3799999999992" table:formula="of:=SUM([.G47:.J47])" table:style-name="ce29">
            <text:p>9.691,38</text:p>
          </table:table-cell>
          <table:table-cell office:value-type="float" office:value="6020.41" table:style-name="ce28">
            <text:p>6.020,41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82" table:style-name="ce85">
            <text:p>782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04-03-25T00:00:00" table:style-name="ce27">
            <text:p>25/03/2004</text:p>
          </table:table-cell>
          <table:table-cell office:value-type="float" office:value="8057.89" table:style-name="ce28">
            <text:p>8.057,89</text:p>
          </table:table-cell>
          <table:table-cell office:value-type="float" office:value="1611.58" table:style-name="ce28">
            <text:p>1.611,58</text:p>
          </table:table-cell>
          <table:table-cell office:value-type="float" office:value="0" table:style-name="ce28">
            <text:p>0,00</text:p>
          </table:table-cell>
          <table:table-cell office:value-type="float" office:value="108.44" table:style-name="ce28">
            <text:p>108,44</text:p>
          </table:table-cell>
          <table:table-cell office:value-type="float" office:value="9777.9100000000017" table:formula="of:=SUM([.G48:.J48])" table:style-name="ce29">
            <text:p>9.777,91</text:p>
          </table:table-cell>
          <table:table-cell office:value-type="float" office:value="2470.09" table:style-name="ce28">
            <text:p>2.470,09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9" table:style-name="ce85">
            <text:p>1259</text:p>
          </table:table-cell>
          <table:table-cell office:value-type="string" table:style-name="ce23">
            <text:p>Assessor Superior l</text:p>
          </table:table-cell>
          <table:table-cell office:value-type="string" table:style-name="ce24">
            <text:p>Assessoria da Diretoria <text:s/>Comercial, Administrativa e Financeira<text:s/></text:p>
          </table:table-cell>
          <table:table-cell office:value-type="string" table:style-name="ce25">
            <text:p>Comissão</text:p>
          </table:table-cell>
          <table:table-cell office:value-type="string" table:style-name="ce31">
            <text:p>Assessoria da Diretoria <text:s/>Comercial, Administrativa e Financeira<text:s/></text:p>
          </table:table-cell>
          <table:table-cell office:value-type="date" office:date-value="2026-03-11T00:00:00" table:style-name="ce27">
            <text:p>11/03/2026</text:p>
          </table:table-cell>
          <table:table-cell office:value-type="float" office:value="10881.61" table:style-name="ce28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0881.61" table:formula="of:=SUM([.G49:.J49])" table:style-name="ce29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02" table:style-name="ce85">
            <text:p>1002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11-21T00:00:00" table:style-name="ce27">
            <text:p>21/11/2012</text:p>
          </table:table-cell>
          <table:table-cell office:value-type="float" office:value="4711.1000000000004" table:style-name="ce28">
            <text:p>4.711,10</text:p>
          </table:table-cell>
          <table:table-cell office:value-type="float" office:value="471.11000000000007" table:formula="of:=[.G50]*0.1" table:style-name="ce28">
            <text:p>471,11</text:p>
          </table:table-cell>
          <table:table-cell office:value-type="float" office:value="0" table:style-name="ce28">
            <text:p>0,00</text:p>
          </table:table-cell>
          <table:table-cell office:value-type="float" office:value="145.29" table:style-name="ce28">
            <text:p>145,29</text:p>
          </table:table-cell>
          <table:table-cell office:value-type="float" office:value="5327.5" table:formula="of:=SUM([.G50:.J50])" table:style-name="ce29">
            <text:p>5.327,50</text:p>
          </table:table-cell>
          <table:table-cell office:value-type="float" office:value="3309.52" table:style-name="ce28">
            <text:p>3.309,52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97" table:style-name="ce85">
            <text:p>1197</text:p>
          </table:table-cell>
          <table:table-cell office:value-type="string" table:style-name="ce23">
            <text:p>Supervisor de Atendimento</text:p>
          </table:table-cell>
          <table:table-cell office:value-type="string" table:style-name="ce23">
            <text:p>Supervisor de Atendimento</text:p>
          </table:table-cell>
          <table:table-cell office:value-type="string" table:style-name="ce25">
            <text:p>Comissão</text:p>
          </table:table-cell>
          <table:table-cell office:value-type="string" table:style-name="ce31">
            <text:p>Gerência Administrativa</text:p>
          </table:table-cell>
          <table:table-cell office:value-type="date" office:date-value="2023-01-19T00:00:00" table:style-name="ce27">
            <text:p>19/01/2023</text:p>
          </table:table-cell>
          <table:table-cell office:value-type="float" office:value="6743.85" table:style-name="ce28">
            <text:p>6.743,8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743.85" table:formula="of:=SUM([.G51:.J51])" table:style-name="ce29">
            <text:p>6.743,8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22" table:style-name="ce85">
            <text:p>1122</text:p>
          </table:table-cell>
          <table:table-cell office:value-type="string" table:style-name="ce36">
            <text:p>Desenhista Projetista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8-06-04T00:00:00" table:style-name="ce27">
            <text:p>04/06/2018</text:p>
          </table:table-cell>
          <table:table-cell office:value-type="float" office:value="4460.05" table:style-name="ce28">
            <text:p>4.460,05</text:p>
          </table:table-cell>
          <table:table-cell office:value-type="float" office:value="223" table:style-name="ce28">
            <text:p>223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4683.05" table:formula="of:=SUM([.G52:.J52])" table:style-name="ce29">
            <text:p>4.683,0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96" table:style-name="ce85">
            <text:p>896</text:p>
          </table:table-cell>
          <table:table-cell office:value-type="string" table:style-name="ce23">
            <text:p>Técnico em Topografia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10-09-01T00:00:00" table:style-name="ce27">
            <text:p>01/09/2010</text:p>
          </table:table-cell>
          <table:table-cell office:value-type="float" office:value="5841.06" table:style-name="ce35">
            <text:p>5.841,06</text:p>
          </table:table-cell>
          <table:table-cell office:value-type="float" office:value="876.16" table:style-name="ce28">
            <text:p>876,1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717.22" table:formula="of:=SUM([.G53:.J53])" table:style-name="ce29">
            <text:p>6.717,2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26" table:style-name="ce85">
            <text:p>526</text:p>
          </table:table-cell>
          <table:table-cell office:value-type="string" table:style-name="ce36">
            <text:p>Técnico Financeiro Se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85-08-19T00:00:00" table:style-name="ce27">
            <text:p>19/08/1985</text:p>
          </table:table-cell>
          <table:table-cell office:value-type="float" office:value="5178.37" table:style-name="ce35">
            <text:p>5.178,37</text:p>
          </table:table-cell>
          <table:table-cell office:value-type="float" office:value="2071.35" table:style-name="ce35">
            <text:p>2.071,35</text:p>
          </table:table-cell>
          <table:table-cell office:value-type="float" office:value="0" table:style-name="ce35">
            <text:p>0,00</text:p>
          </table:table-cell>
          <table:table-cell office:value-type="float" office:value="406.51" table:style-name="ce35">
            <text:p>406,51</text:p>
          </table:table-cell>
          <table:table-cell office:value-type="float" office:value="7656.23" table:formula="of:=SUM([.G54:.J54])" table:style-name="ce29">
            <text:p>7.656,23</text:p>
          </table:table-cell>
          <table:table-cell office:value-type="float" office:value="10803.1" table:style-name="ce28">
            <text:p>10.803,1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97" table:style-name="ce85">
            <text:p>697</text:p>
          </table:table-cell>
          <table:table-cell office:value-type="string" table:style-name="ce23">
            <text:p>Técnico Financeiro Pleno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97-12-05T00:00:00" table:style-name="ce27">
            <text:p>05/12/1997</text:p>
          </table:table-cell>
          <table:table-cell office:value-type="float" office:value="7192.21" table:style-name="ce28">
            <text:p>7.192,21</text:p>
          </table:table-cell>
          <table:table-cell office:value-type="float" office:value="1798.05" table:style-name="ce28">
            <text:p>1.798,0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5">
            <text:p>0,00</text:p>
          </table:table-cell>
          <table:table-cell office:value-type="float" office:value="8990.26" table:formula="of:=SUM([.G55:.J55])" table:style-name="ce29">
            <text:p>8.990,2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63" table:style-name="ce85">
            <text:p>663</text:p>
          </table:table-cell>
          <table:table-cell office:value-type="string" table:style-name="ce23">
            <text:p>Administrador Rede Junior<text:s/></text:p>
          </table:table-cell>
          <table:table-cell office:value-type="string" table:style-name="ce24">
            <text:p>Coordenador de Tecnologia da Informação e Gestão de Dados</text:p>
          </table:table-cell>
          <table:table-cell office:value-type="string" table:style-name="ce25">
            <text:p>Carreira</text:p>
          </table:table-cell>
          <table:table-cell office:value-type="string" table:style-name="ce31">
            <text:p>Diretoria da Presidência</text:p>
          </table:table-cell>
          <table:table-cell office:value-type="date" office:date-value="1997-07-04T00:00:00" table:style-name="ce27">
            <text:p>04/07/1997</text:p>
          </table:table-cell>
          <table:table-cell office:value-type="float" office:value="6378.35" table:style-name="ce28">
            <text:p>6.378,35</text:p>
          </table:table-cell>
          <table:table-cell office:value-type="float" office:value="3530.08" table:style-name="ce28">
            <text:p>3.530,08</text:p>
          </table:table-cell>
          <table:table-cell office:value-type="float" office:value="7741.98" table:style-name="ce28">
            <text:p>7.741,98</text:p>
          </table:table-cell>
          <table:table-cell office:value-type="float" office:value="0" table:style-name="ce28">
            <text:p>0,00</text:p>
          </table:table-cell>
          <table:table-cell office:value-type="float" office:value="17650.41" table:formula="of:=SUM([.G56:.J56])" table:style-name="ce29">
            <text:p>17.650,4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63" table:style-name="ce85">
            <text:p>763</text:p>
          </table:table-cell>
          <table:table-cell office:value-type="string" table:style-name="ce23">
            <text:p>Mestre de Obras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04-03-01T00:00:00" table:style-name="ce27">
            <text:p>01/03/2004</text:p>
          </table:table-cell>
          <table:table-cell office:value-type="float" office:value="3853.62" table:style-name="ce28">
            <text:p>3.853,62</text:p>
          </table:table-cell>
          <table:table-cell office:value-type="float" office:value="770.72" table:style-name="ce28">
            <text:p>770,72</text:p>
          </table:table-cell>
          <table:table-cell office:value-type="float" office:value="0" table:style-name="ce28">
            <text:p>0,00</text:p>
          </table:table-cell>
          <table:table-cell office:value-type="float" office:value="187.6" table:style-name="ce28">
            <text:p>187,60</text:p>
          </table:table-cell>
          <table:table-cell office:value-type="float" office:value="4811.9400000000005" table:formula="of:=SUM([.G57:.J57])" table:style-name="ce29">
            <text:p>4.811,9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16" table:style-name="ce85">
            <text:p>1116</text:p>
          </table:table-cell>
          <table:table-cell office:value-type="string" table:style-name="ce24">
            <text:p>Gerente Comercial e Novos Negócios</text:p>
          </table:table-cell>
          <table:table-cell table:style-name="ce24"/>
          <table:table-cell office:value-type="string" table:style-name="ce25">
            <text:p>Comissão</text:p>
          </table:table-cell>
          <table:table-cell office:value-type="string" table:style-name="ce34">
            <text:p>Gerência Comercial e N. Negocios</text:p>
          </table:table-cell>
          <table:table-cell office:value-type="date" office:date-value="2018-03-08T00:00:00" table:style-name="ce27">
            <text:p>08/03/2018</text:p>
          </table:table-cell>
          <table:table-cell office:value-type="float" office:value="20848.46" table:style-name="ce28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0848.46" table:formula="of:=SUM([.G58:.J58])" table:style-name="ce29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1" table:style-name="ce85">
            <text:p>1251</text:p>
          </table:table-cell>
          <table:table-cell office:value-type="string" table:style-name="ce24">
            <text:p>Supervisão de Novos Negócios<text:s/></text:p>
          </table:table-cell>
          <table:table-cell table:style-name="ce24"/>
          <table:table-cell office:value-type="string" table:style-name="ce25">
            <text:p>Comissão</text:p>
          </table:table-cell>
          <table:table-cell office:value-type="string" table:style-name="ce34">
            <text:p>Supervisão de Novos Negócios<text:s/></text:p>
          </table:table-cell>
          <table:table-cell office:value-type="date" office:date-value="2025-09-18T00:00:00" table:style-name="ce27">
            <text:p>18/09/2025</text:p>
          </table:table-cell>
          <table:table-cell office:value-type="float" office:value="6743.85" table:style-name="ce28">
            <text:p>6.743,8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743.85" table:formula="of:=SUM([.G59:.J59])" table:style-name="ce29">
            <text:p>6.743,8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62" table:style-name="ce85">
            <text:p>762</text:p>
          </table:table-cell>
          <table:table-cell office:value-type="string" table:style-name="ce36">
            <text:p>Pedreiro</text:p>
          </table:table-cell>
          <table:table-cell office:value-type="string" table:style-name="ce37">
            <text:p>Coordenador de Manutenção</text:p>
          </table:table-cell>
          <table:table-cell office:value-type="string" table:style-name="ce38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04-03-01T00:00:00" table:style-name="ce27">
            <text:p>01/03/2004</text:p>
          </table:table-cell>
          <table:table-cell office:value-type="float" office:value="4277.8500000000004" table:style-name="ce28">
            <text:p>4.277,85</text:p>
          </table:table-cell>
          <table:table-cell office:value-type="float" office:value="2571.02" table:style-name="ce28">
            <text:p>2.571,02</text:p>
          </table:table-cell>
          <table:table-cell office:value-type="float" office:value="8577.25" table:style-name="ce28">
            <text:p>8.577,25</text:p>
          </table:table-cell>
          <table:table-cell office:value-type="float" office:value="0" table:style-name="ce28">
            <text:p>0,00</text:p>
          </table:table-cell>
          <table:table-cell office:value-type="float" office:value="15426.12" table:formula="of:=SUM([.G60:.J60])" table:style-name="ce29">
            <text:p>15.426,1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23" table:style-name="ce85">
            <text:p>523</text:p>
          </table:table-cell>
          <table:table-cell office:value-type="string" table:style-name="ce23">
            <text:p>Analista Financeiro Júnior</text:p>
          </table:table-cell>
          <table:table-cell office:value-type="string" table:style-name="ce24">
            <text:p>Coordenador de Contabilidade e Contas a Pagar e Receber</text:p>
          </table:table-cell>
          <table:table-cell office:value-type="string" table:style-name="ce25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85-06-03T00:00:00" table:style-name="ce27">
            <text:p>03/06/1985</text:p>
          </table:table-cell>
          <table:table-cell office:value-type="float" office:value="8791.67" table:style-name="ce28">
            <text:p>8.791,67</text:p>
          </table:table-cell>
          <table:table-cell office:value-type="float" office:value="5656.24" table:style-name="ce28">
            <text:p>5.656,24</text:p>
          </table:table-cell>
          <table:table-cell office:value-type="float" office:value="5348.94" table:style-name="ce28">
            <text:p>5.348,94</text:p>
          </table:table-cell>
          <table:table-cell office:value-type="float" office:value="0" table:style-name="ce28">
            <text:p>0,00</text:p>
          </table:table-cell>
          <table:table-cell office:value-type="float" office:value="19796.849999999999" table:formula="of:=SUM([.G61:.J61])" table:style-name="ce29">
            <text:p>19.796,8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79" table:style-name="ce85">
            <text:p>979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2012-06-13T00:00:00" table:style-name="ce27">
            <text:p>13/06/2012</text:p>
          </table:table-cell>
          <table:table-cell office:value-type="float" office:value="4562.8100000000004" table:style-name="ce28">
            <text:p>4.562,81</text:p>
          </table:table-cell>
          <table:table-cell office:value-type="float" office:value="456.28100000000006" table:formula="of:=[.G62]*0.1" table:style-name="ce28">
            <text:p>456,28</text:p>
          </table:table-cell>
          <table:table-cell office:value-type="float" office:value="0" table:style-name="ce28">
            <text:p>0,00</text:p>
          </table:table-cell>
          <table:table-cell office:value-type="float" office:value="187.63" table:style-name="ce28">
            <text:p>187,63</text:p>
          </table:table-cell>
          <table:table-cell office:value-type="float" office:value="5206.7210000000005" table:formula="of:=SUM([.G62:.J62])" table:style-name="ce29">
            <text:p>5.206,72</text:p>
          </table:table-cell>
          <table:table-cell office:value-type="float" office:value="4273.8" table:style-name="ce28">
            <text:p>4.273,8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29" table:style-name="ce85">
            <text:p>629</text:p>
          </table:table-cell>
          <table:table-cell office:value-type="string" table:style-name="ce23">
            <text:p>Assistente Habitacional Pleno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4">
            <text:p>Gerência Comercial e N. Negocios</text:p>
          </table:table-cell>
          <table:table-cell office:value-type="date" office:date-value="1996-05-22T00:00:00" table:style-name="ce27">
            <text:p>22/05/1996</text:p>
          </table:table-cell>
          <table:table-cell office:value-type="float" office:value="6799.58" table:style-name="ce28">
            <text:p>6.799,58</text:p>
          </table:table-cell>
          <table:table-cell office:value-type="float" office:value="2039.87" table:style-name="ce28">
            <text:p>2.039,8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8839.4500000000007" table:formula="of:=SUM([.G63:.J63])" table:style-name="ce29">
            <text:p>8.839,45</text:p>
          </table:table-cell>
          <table:table-cell office:value-type="float" office:value="9428.76" table:style-name="ce28">
            <text:p>9.428,76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42" table:style-name="ce85">
            <text:p>1142</text:p>
          </table:table-cell>
          <table:table-cell office:value-type="string" table:style-name="ce23">
            <text:p>Diretora Jurídica</text:p>
          </table:table-cell>
          <table:table-cell table:style-name="ce23"/>
          <table:table-cell office:value-type="string" table:style-name="ce25">
            <text:p>Comissão</text:p>
          </table:table-cell>
          <table:table-cell office:value-type="string" table:style-name="ce40">
            <text:p>Diretoria Jurídica</text:p>
          </table:table-cell>
          <table:table-cell office:value-type="date" office:date-value="2019-06-07T00:00:00" table:style-name="ce27">
            <text:p>07/06/2019</text:p>
          </table:table-cell>
          <table:table-cell office:value-type="float" office:value="22337.21" table:style-name="ce35">
            <text:p>22.337,2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2337.21" table:formula="of:=SUM([.G64:.J64])" table:style-name="ce29">
            <text:p>22.337,2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30" table:style-name="ce85">
            <text:p>630</text:p>
          </table:table-cell>
          <table:table-cell office:value-type="string" table:style-name="ce23">
            <text:p>Técnico Financeir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2023-01-23T00:00:00" table:style-name="ce27">
            <text:p>23/01/2023</text:p>
          </table:table-cell>
          <table:table-cell office:value-type="float" office:value="4389.55" table:style-name="ce28">
            <text:p>4.389,55</text:p>
          </table:table-cell>
          <table:table-cell office:value-type="float" office:value="1316.87" table:style-name="ce28">
            <text:p>1.316,87</text:p>
          </table:table-cell>
          <table:table-cell office:value-type="float" office:value="0" table:style-name="ce28">
            <text:p>0,00</text:p>
          </table:table-cell>
          <table:table-cell office:value-type="float" office:value="116.36" table:style-name="ce28">
            <text:p>116,36</text:p>
          </table:table-cell>
          <table:table-cell office:value-type="float" office:value="5822.78" table:formula="of:=SUM([.G65:.J65])" table:style-name="ce29">
            <text:p>5.822,7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89" table:style-name="ce85">
            <text:p>789</text:p>
          </table:table-cell>
          <table:table-cell office:value-type="string" table:style-name="ce32">
            <text:p>Motorista</text:p>
          </table:table-cell>
          <table:table-cell table:style-name="ce33"/>
          <table:table-cell office:value-type="string" table:style-name="ce41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04-03-25T00:00:00" table:style-name="ce27">
            <text:p>25/03/2004</text:p>
          </table:table-cell>
          <table:table-cell office:value-type="float" office:value="3976.31" table:style-name="ce35">
            <text:p>3.976,31</text:p>
          </table:table-cell>
          <table:table-cell office:value-type="float" office:value="795.26200000000006" table:formula="of:=[.G66]*0.2" table:style-name="ce28">
            <text:p>795,26</text:p>
          </table:table-cell>
          <table:table-cell office:value-type="float" office:value="0" table:style-name="ce28">
            <text:p>0,00</text:p>
          </table:table-cell>
          <table:table-cell office:value-type="float" office:value="4874.68" table:style-name="ce28">
            <text:p>4.874,68</text:p>
          </table:table-cell>
          <table:table-cell office:value-type="float" office:value="9646.2520000000004" table:formula="of:=SUM([.G66:.J66])" table:style-name="ce29">
            <text:p>9.646,2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0" table:style-name="ce85">
            <text:p>1260</text:p>
          </table:table-cell>
          <table:table-cell office:value-type="string" table:style-name="ce32">
            <text:p>Assessor Superior l</text:p>
          </table:table-cell>
          <table:table-cell table:style-name="ce33"/>
          <table:table-cell office:value-type="string" table:style-name="ce41">
            <text:p>Comissão</text:p>
          </table:table-cell>
          <table:table-cell office:value-type="string" table:style-name="ce31">
            <text:p>Gerência de Aprovação de Empreendimentos Habitacionais de Interesse Social<text:s/></text:p>
          </table:table-cell>
          <table:table-cell office:value-type="date" office:date-value="2026-03-24T00:00:00" table:style-name="ce27">
            <text:p>24/03/2026</text:p>
          </table:table-cell>
          <table:table-cell office:value-type="float" office:value="10881.61" table:style-name="ce35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0881.61" table:formula="of:=SUM([.G67:.J67])" table:style-name="ce29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74" table:style-name="ce85">
            <text:p>774</text:p>
          </table:table-cell>
          <table:table-cell office:value-type="string" table:style-name="ce36">
            <text:p>Auxiliar de Topografia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04-03-08T00:00:00" table:style-name="ce27">
            <text:p>08/03/2004</text:p>
          </table:table-cell>
          <table:table-cell office:value-type="float" office:value="2858.88" table:style-name="ce28">
            <text:p>2.858,88</text:p>
          </table:table-cell>
          <table:table-cell office:value-type="float" office:value="571.78" table:style-name="ce28">
            <text:p>571,7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430.66" table:formula="of:=SUM([.G68:.J68])" table:style-name="ce29">
            <text:p>3.430,6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04" table:style-name="ce85">
            <text:p>1004</text:p>
          </table:table-cell>
          <table:table-cell office:value-type="string" table:style-name="ce36">
            <text:p>Assistente Administrativo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13-01-02T00:00:00" table:style-name="ce27">
            <text:p>02/01/2013</text:p>
          </table:table-cell>
          <table:table-cell office:value-type="float" office:value="3349.55" table:style-name="ce28">
            <text:p>3.349,55</text:p>
          </table:table-cell>
          <table:table-cell office:value-type="float" office:value="1285.51" table:style-name="ce28">
            <text:p>1.285,51</text:p>
          </table:table-cell>
          <table:table-cell office:value-type="float" office:value="9505.56" table:style-name="ce28">
            <text:p>9.505,56</text:p>
          </table:table-cell>
          <table:table-cell office:value-type="float" office:value="0" table:style-name="ce28">
            <text:p>0,00</text:p>
          </table:table-cell>
          <table:table-cell office:value-type="float" office:value="14140.619999999999" table:formula="of:=SUM([.G69:.J69])" table:style-name="ce29">
            <text:p>14.140,6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66" table:style-name="ce85">
            <text:p>966</text:p>
          </table:table-cell>
          <table:table-cell office:value-type="string" table:style-name="ce23">
            <text:p>Técnico em Edificações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12-04-02T00:00:00" table:style-name="ce27">
            <text:p>02/04/2012</text:p>
          </table:table-cell>
          <table:table-cell office:value-type="float" office:value="4636.68" table:style-name="ce28">
            <text:p>4.636,68</text:p>
          </table:table-cell>
          <table:table-cell office:value-type="float" office:value="463.66800000000006" table:formula="of:=[.G70]*0.1" table:style-name="ce28">
            <text:p>463,67</text:p>
          </table:table-cell>
          <table:table-cell office:value-type="float" office:value="0" table:style-name="ce28">
            <text:p>0,00</text:p>
          </table:table-cell>
          <table:table-cell office:value-type="float" office:value="171.6" table:style-name="ce28">
            <text:p>171,60</text:p>
          </table:table-cell>
          <table:table-cell office:value-type="float" office:value="5271.9480000000003" table:formula="of:=SUM([.G70:.J70])" table:style-name="ce29">
            <text:p>5.271,95</text:p>
          </table:table-cell>
          <table:table-cell office:value-type="float" office:value="3908.68" table:style-name="ce28">
            <text:p>3.908,68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8" table:style-name="ce85">
            <text:p>1228</text:p>
          </table:table-cell>
          <table:table-cell office:value-type="string" table:style-name="ce23">
            <text:p>Advogado Ju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Jurídica Consultiva e de Contratações</text:p>
          </table:table-cell>
          <table:table-cell office:value-type="date" office:date-value="2025-05-05T00:00:00" table:style-name="ce27">
            <text:p>05/05/2025</text:p>
          </table:table-cell>
          <table:table-cell office:value-type="float" office:value="6912.68" table:style-name="ce28">
            <text:p>6.912,6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651.69" table:style-name="ce28">
            <text:p>3.651,69</text:p>
          </table:table-cell>
          <table:table-cell office:value-type="float" office:value="10564.37" table:formula="of:=SUM([.G71:.J71])" table:style-name="ce29">
            <text:p>10.564,37</text:p>
          </table:table-cell>
          <table:table-cell office:value-type="float" office:value="1765.85" table:style-name="ce28">
            <text:p>1.765,85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4" table:style-name="ce85">
            <text:p>1214</text:p>
          </table:table-cell>
          <table:table-cell office:value-type="string" table:style-name="ce23">
            <text:p>Coordenador de Análise de Projetos de Edificações</text:p>
          </table:table-cell>
          <table:table-cell office:value-type="string" table:style-name="ce23">
            <text:p>Coordenador de Análise de Projetos de Edificações</text:p>
          </table:table-cell>
          <table:table-cell office:value-type="string" table:style-name="ce39">
            <text:p>Comissão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2023-09-01T00:00:00" table:style-name="ce27">
            <text:p>01/09/202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formula="of:=SUM([.G72:.J72])" table:style-name="ce29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12" table:style-name="ce85">
            <text:p>912</text:p>
          </table:table-cell>
          <table:table-cell office:value-type="string" table:style-name="ce36">
            <text:p>Técnico Imobiliário Júnior</text:p>
          </table:table-cell>
          <table:table-cell table:style-name="ce36"/>
          <table:table-cell office:value-type="string" table:style-name="ce42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2011-01-10T00:00:00" table:style-name="ce27">
            <text:p>10/01/2011</text:p>
          </table:table-cell>
          <table:table-cell office:value-type="float" office:value="5020.22" table:style-name="ce28">
            <text:p>5.020,22</text:p>
          </table:table-cell>
          <table:table-cell office:value-type="float" office:value="753.03" table:style-name="ce28">
            <text:p>753,0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773.25" table:formula="of:=SUM([.G73:.J73])" table:style-name="ce29">
            <text:p>5.773,2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5" table:style-name="ce85">
            <text:p>1265</text:p>
          </table:table-cell>
          <table:table-cell office:value-type="string" table:style-name="ce36">
            <text:p>Engenheiro Civil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26">
            <text:p>Coodenadoria de Obras e Avalições</text:p>
          </table:table-cell>
          <table:table-cell office:value-type="date" office:date-value="2026-05-22T00:00:00" table:style-name="ce27">
            <text:p>22/05/2026</text:p>
          </table:table-cell>
          <table:table-cell office:value-type="float" office:value="9025.9699999999993" table:style-name="ce28">
            <text:p>9.025,9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9025.9699999999993" table:formula="of:=SUM([.G74:.J74])" table:style-name="ce29">
            <text:p>9.025,9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33" table:style-name="ce85">
            <text:p>633</text:p>
          </table:table-cell>
          <table:table-cell office:value-type="string" table:style-name="ce36">
            <text:p>Técnico Imobiliário Pleno</text:p>
          </table:table-cell>
          <table:table-cell office:value-type="string" table:style-name="ce37">
            <text:p>Coordenadora de Cobrança</text:p>
          </table:table-cell>
          <table:table-cell office:value-type="string" table:style-name="ce38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96-06-03T00:00:00" table:style-name="ce27">
            <text:p>03/06/1996</text:p>
          </table:table-cell>
          <table:table-cell office:value-type="float" office:value="6089.81" table:style-name="ce28">
            <text:p>6.089,81</text:p>
          </table:table-cell>
          <table:table-cell office:value-type="float" office:value="3856.53" table:style-name="ce28">
            <text:p>3.856,53</text:p>
          </table:table-cell>
          <table:table-cell office:value-type="float" office:value="6765.3" table:style-name="ce28">
            <text:p>6.765,30</text:p>
          </table:table-cell>
          <table:table-cell office:value-type="float" office:value="0" table:style-name="ce28">
            <text:p>0,00</text:p>
          </table:table-cell>
          <table:table-cell office:value-type="float" office:value="16711.64" table:formula="of:=SUM([.G75:.J75])" table:style-name="ce29">
            <text:p>16.711,6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5" table:style-name="ce85">
            <text:p>1255</text:p>
          </table:table-cell>
          <table:table-cell office:value-type="string" table:style-name="ce36">
            <text:p>Advogado Ju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26">
            <text:p>Coordenadoria Jurídica Consultiva<text:s text:c="2"/></text:p>
          </table:table-cell>
          <table:table-cell office:value-type="date" office:date-value="2026-01-07T00:00:00" table:style-name="ce27">
            <text:p>07/01/2026</text:p>
          </table:table-cell>
          <table:table-cell office:value-type="float" office:value="8295.2099999999991" table:style-name="ce28">
            <text:p>8.295,2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908.08" table:style-name="ce28">
            <text:p>2.908,08</text:p>
          </table:table-cell>
          <table:table-cell office:value-type="float" office:value="11203.289999999999" table:formula="of:=SUM([.G76:.J76])" table:style-name="ce29">
            <text:p>11.203,2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36" table:style-name="ce85">
            <text:p>536</text:p>
          </table:table-cell>
          <table:table-cell office:value-type="string" table:style-name="ce36">
            <text:p>Analista Administrativo Júnior</text:p>
          </table:table-cell>
          <table:table-cell office:value-type="string" table:style-name="ce37">
            <text:p>Coordenador de Licitações e Suprimentos</text:p>
          </table:table-cell>
          <table:table-cell office:value-type="string" table:style-name="ce38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87-04-01T00:00:00" table:style-name="ce27">
            <text:p>01/04/1987</text:p>
          </table:table-cell>
          <table:table-cell office:value-type="float" office:value="10001.69" table:style-name="ce28">
            <text:p>10.001,69</text:p>
          </table:table-cell>
          <table:table-cell office:value-type="float" office:value="4949.22" table:style-name="ce28">
            <text:p>4.949,22</text:p>
          </table:table-cell>
          <table:table-cell office:value-type="float" office:value="8493.2000000000007" table:style-name="ce28">
            <text:p>8.493,20</text:p>
          </table:table-cell>
          <table:table-cell office:value-type="float" office:value="0" table:style-name="ce28">
            <text:p>0,00</text:p>
          </table:table-cell>
          <table:table-cell office:value-type="float" office:value="23444.11" table:formula="of:=SUM([.G77:.J77])" table:style-name="ce29">
            <text:p>23.444,1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1" table:style-name="ce85">
            <text:p>1221</text:p>
          </table:table-cell>
          <table:table-cell office:value-type="string" table:style-name="ce36">
            <text:p>Arquiteto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2024-08-27T00:00:00" table:style-name="ce27">
            <text:p>27/08/2024</text:p>
          </table:table-cell>
          <table:table-cell office:value-type="float" office:value="6932.2" table:style-name="ce28">
            <text:p>6.932,2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41.35" table:style-name="ce28">
            <text:p>141,35</text:p>
          </table:table-cell>
          <table:table-cell office:value-type="float" office:value="7073.55" table:formula="of:=SUM([.G78:.J78])" table:style-name="ce29">
            <text:p>7.073,5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28" table:style-name="ce85">
            <text:p>1128</text:p>
          </table:table-cell>
          <table:table-cell office:value-type="string" table:style-name="ce36">
            <text:p>Técnico em Edificações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2018-07-12T00:00:00" table:style-name="ce27">
            <text:p>12/07/2018</text:p>
          </table:table-cell>
          <table:table-cell office:value-type="float" office:value="2782.01" table:style-name="ce28">
            <text:p>2.782,01</text:p>
          </table:table-cell>
          <table:table-cell office:value-type="float" office:value="139.10050000000001" table:formula="of:=[.G79]*0.05" table:style-name="ce28">
            <text:p>139,10</text:p>
          </table:table-cell>
          <table:table-cell office:value-type="float" office:value="0" table:style-name="ce28">
            <text:p>0,00</text:p>
          </table:table-cell>
          <table:table-cell office:value-type="float" office:value="163.80000000000001" table:style-name="ce28">
            <text:p>163,80</text:p>
          </table:table-cell>
          <table:table-cell office:value-type="float" office:value="3084.9105000000004" table:formula="of:=SUM([.G79:.J79])" table:style-name="ce29">
            <text:p>3.084,91</text:p>
          </table:table-cell>
          <table:table-cell office:value-type="float" office:value="3731.01" table:style-name="ce28">
            <text:p>3.731,01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4" table:style-name="ce85">
            <text:p>1254</text:p>
          </table:table-cell>
          <table:table-cell office:value-type="string" table:style-name="ce36">
            <text:p>Tecnico FinanceiroJu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Coordenadoria de Contabilidade e Contas a Pagar e a Receber<text:s/></text:p>
          </table:table-cell>
          <table:table-cell office:value-type="date" office:date-value="2025-12-17T00:00:00" table:style-name="ce27">
            <text:p>17/12/2025</text:p>
          </table:table-cell>
          <table:table-cell office:value-type="float" office:value="5103.46" table:style-name="ce28">
            <text:p>5.103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103.46" table:formula="of:=SUM([.G80:.J80])" table:style-name="ce29">
            <text:p>5.103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2" table:style-name="ce85">
            <text:p>1262</text:p>
          </table:table-cell>
          <table:table-cell office:value-type="string" table:style-name="ce36">
            <text:p>Gerente Juridico Reg Fund</text:p>
          </table:table-cell>
          <table:table-cell office:value-type="string" table:style-name="ce37">
            <text:p>Gerencia Juridica de Reguralização Fundiaria e Empreendimentos Sociais</text:p>
          </table:table-cell>
          <table:table-cell office:value-type="string" table:style-name="ce38">
            <text:p>Comissão</text:p>
          </table:table-cell>
          <table:table-cell office:value-type="string" table:style-name="ce31">
            <text:p>Gerente Juridico Reg Fund</text:p>
          </table:table-cell>
          <table:table-cell office:value-type="date" office:date-value="2026-05-04T00:00:00" table:style-name="ce27">
            <text:p>04/05/2026</text:p>
          </table:table-cell>
          <table:table-cell office:value-type="float" office:value="20848.46" table:style-name="ce28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0848.46" table:formula="of:=SUM([.G81:.J81])" table:style-name="ce29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13" table:style-name="ce85">
            <text:p>1113</text:p>
          </table:table-cell>
          <table:table-cell office:value-type="string" table:style-name="ce36">
            <text:p>Advogado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Jur. De Reg. Fund. e Emp. Sociais</text:p>
          </table:table-cell>
          <table:table-cell office:value-type="date" office:date-value="2018-01-15T00:00:00" table:style-name="ce27">
            <text:p>15/01/201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formula="of:=SUM([.G82:.J82])" table:style-name="ce29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9" table:style-name="ce85">
            <text:p>1219</text:p>
          </table:table-cell>
          <table:table-cell office:value-type="string" table:style-name="ce36">
            <text:p>Arquiteto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24-08-18T00:00:00" table:style-name="ce27">
            <text:p>18/08/2024</text:p>
          </table:table-cell>
          <table:table-cell office:value-type="float" office:value="9453" table:style-name="ce28">
            <text:p>9.453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9453" table:formula="of:=SUM([.G83:.J83])" table:style-name="ce29">
            <text:p>9.453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9" table:style-name="ce85">
            <text:p>989</text:p>
          </table:table-cell>
          <table:table-cell office:value-type="string" table:style-name="ce36">
            <text:p>Assistente Social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7-16T00:00:00" table:style-name="ce27">
            <text:p>16/07/2012</text:p>
          </table:table-cell>
          <table:table-cell office:value-type="float" office:value="7066.65" table:style-name="ce28">
            <text:p>7.066,65</text:p>
          </table:table-cell>
          <table:table-cell office:value-type="float" office:value="706.66499999999996" table:formula="of:=[.G84]*0.1" table:style-name="ce28">
            <text:p>706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773.3149999999996" table:formula="of:=SUM([.G84:.J84])" table:style-name="ce29">
            <text:p>7.773,3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8" table:style-name="ce85">
            <text:p>1208</text:p>
          </table:table-cell>
          <table:table-cell office:value-type="string" table:style-name="ce36">
            <text:p>Coordenador de Análise de Projetos, Gestão de Contratos e Estudos de Impacto de Vizinhança</text:p>
          </table:table-cell>
          <table:table-cell table:style-name="ce36"/>
          <table:table-cell office:value-type="string" table:style-name="ce38">
            <text:p>Comissão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2023-03-13T00:00:00" table:style-name="ce27">
            <text:p>13/03/2023</text:p>
          </table:table-cell>
          <table:table-cell office:value-type="float" office:value="7713.07" table:style-name="ce28">
            <text:p>7.713,0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88.32" table:style-name="ce28">
            <text:p>288,32</text:p>
          </table:table-cell>
          <table:table-cell office:value-type="float" office:value="8001.3899999999994" table:formula="of:=SUM([.G85:.J85])" table:style-name="ce29">
            <text:p>8.001,39</text:p>
          </table:table-cell>
          <table:table-cell office:value-type="float" office:value="6567.73" table:style-name="ce28">
            <text:p>6.567,73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95" table:style-name="ce85">
            <text:p>995</text:p>
          </table:table-cell>
          <table:table-cell office:value-type="string" table:style-name="ce36">
            <text:p>Assistente Administrativo Júnior<text:s/>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Jurídica do Contencioso</text:p>
          </table:table-cell>
          <table:table-cell office:value-type="date" office:date-value="2012-09-24T00:00:00" table:style-name="ce27">
            <text:p>24/09/2012</text:p>
          </table:table-cell>
          <table:table-cell office:value-type="float" office:value="3349.55" table:style-name="ce28">
            <text:p>3.349,55</text:p>
          </table:table-cell>
          <table:table-cell office:value-type="float" office:value="334.95500000000004" table:formula="of:=[.G86]*0.1" table:style-name="ce28">
            <text:p>334,96</text:p>
          </table:table-cell>
          <table:table-cell office:value-type="float" office:value="0" table:style-name="ce28">
            <text:p>0,00</text:p>
          </table:table-cell>
          <table:table-cell office:value-type="float" office:value="666.07" table:style-name="ce28">
            <text:p>666,07</text:p>
          </table:table-cell>
          <table:table-cell office:value-type="float" office:value="4350.5749999999998" table:formula="of:=SUM([.G86:.J86])" table:style-name="ce29">
            <text:p>4.350,5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10" table:style-name="ce85">
            <text:p>910</text:p>
          </table:table-cell>
          <table:table-cell office:value-type="string" table:style-name="ce36">
            <text:p>Administrador Rede Junior<text:s/>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Diretoria da Presidência</text:p>
          </table:table-cell>
          <table:table-cell office:value-type="date" office:date-value="2011-01-03T00:00:00" table:style-name="ce27">
            <text:p>03/01/2011</text:p>
          </table:table-cell>
          <table:table-cell office:value-type="float" office:value="5315.29" table:style-name="ce28">
            <text:p>5.315,29</text:p>
          </table:table-cell>
          <table:table-cell office:value-type="float" office:value="797.29" table:style-name="ce28">
            <text:p>797,29</text:p>
          </table:table-cell>
          <table:table-cell office:value-type="float" office:value="0" table:style-name="ce28">
            <text:p>0,00</text:p>
          </table:table-cell>
          <table:table-cell office:value-type="float" office:value="82.27" table:style-name="ce28">
            <text:p>82,27</text:p>
          </table:table-cell>
          <table:table-cell office:value-type="float" office:value="6194.85" table:formula="of:=SUM([.G87:.J87])" table:style-name="ce29">
            <text:p>6.194,85</text:p>
          </table:table-cell>
          <table:table-cell office:value-type="float" office:value="1873.76" table:style-name="ce28">
            <text:p>1.873,76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25" table:style-name="ce85">
            <text:p>1025</text:p>
          </table:table-cell>
          <table:table-cell office:value-type="string" table:style-name="ce36">
            <text:p>Engenheiro Civil Júnior</text:p>
          </table:table-cell>
          <table:table-cell office:value-type="string" table:style-name="ce37">
            <text:p>Gerente de Regularização Fundiária</text:p>
          </table:table-cell>
          <table:table-cell office:value-type="string" table:style-name="ce38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3-02-18T00:00:00" table:style-name="ce27">
            <text:p>18/02/2013</text:p>
          </table:table-cell>
          <table:table-cell office:value-type="float" office:value="9295.61" table:style-name="ce28">
            <text:p>9.295,61</text:p>
          </table:table-cell>
          <table:table-cell office:value-type="float" office:value="2084.84" table:style-name="ce28">
            <text:p>2.084,84</text:p>
          </table:table-cell>
          <table:table-cell office:value-type="float" office:value="11552.82" table:style-name="ce28">
            <text:p>11.552,82</text:p>
          </table:table-cell>
          <table:table-cell office:value-type="float" office:value="0" table:style-name="ce28">
            <text:p>0,00</text:p>
          </table:table-cell>
          <table:table-cell office:value-type="float" office:value="22933.27" table:formula="of:=SUM([.G88:.J88])" table:style-name="ce29">
            <text:p>22.933,2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92" table:style-name="ce85">
            <text:p>1192</text:p>
          </table:table-cell>
          <table:table-cell office:value-type="string" table:style-name="ce36">
            <text:p>Coordenador de Relações Institucionais</text:p>
          </table:table-cell>
          <table:table-cell office:value-type="string" table:style-name="ce36">
            <text:p>Coordenador de Relações Institucionais</text:p>
          </table:table-cell>
          <table:table-cell office:value-type="string" table:style-name="ce38">
            <text:p>Comissão</text:p>
          </table:table-cell>
          <table:table-cell office:value-type="string" table:style-name="ce26">
            <text:p>Diretoria da Presidência</text:p>
          </table:table-cell>
          <table:table-cell office:value-type="date" office:date-value="2022-12-12T00:00:00" table:style-name="ce27">
            <text:p>12/12/2022</text:p>
          </table:table-cell>
          <table:table-cell office:value-type="float" office:value="6427.56" table:style-name="ce28">
            <text:p>6.427,5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60.41" table:style-name="ce28">
            <text:p>360,41</text:p>
          </table:table-cell>
          <table:table-cell office:value-type="float" office:value="6787.97" table:formula="of:=SUM([.G89:.J89])" table:style-name="ce29">
            <text:p>6.787,97</text:p>
          </table:table-cell>
          <table:table-cell office:value-type="float" office:value="8209.67" table:style-name="ce28">
            <text:p>8.209,67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9" table:style-name="ce85">
            <text:p>1249</text:p>
          </table:table-cell>
          <table:table-cell office:value-type="string" table:style-name="ce36">
            <text:p>Arquiteto Ju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26">
            <text:p>Coordenadoria de Análise de Projetos de Edificações</text:p>
          </table:table-cell>
          <table:table-cell office:value-type="date" office:date-value="2025-09-15T00:00:00" table:style-name="ce27">
            <text:p>15/09/2025</text:p>
          </table:table-cell>
          <table:table-cell office:value-type="float" office:value="9453" table:style-name="ce28">
            <text:p>9.453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9453" table:formula="of:=SUM([.G90:.J90])" table:style-name="ce29">
            <text:p>9.453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30" table:style-name="ce85">
            <text:p>530</text:p>
          </table:table-cell>
          <table:table-cell office:value-type="string" table:style-name="ce23">
            <text:p>Desenhista Projetista Pleno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1985-11-01T00:00:00" table:style-name="ce27">
            <text:p>01/11/1985</text:p>
          </table:table-cell>
          <table:table-cell office:value-type="float" office:value="7211.36" table:style-name="ce28">
            <text:p>7.211,36</text:p>
          </table:table-cell>
          <table:table-cell office:value-type="float" office:value="2884.54" table:style-name="ce28">
            <text:p>2.884,5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0095.9" table:formula="of:=SUM([.G91:.J91])" table:style-name="ce29">
            <text:p>10.095,9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75" table:style-name="ce85">
            <text:p>975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5-23T00:00:00" table:style-name="ce27">
            <text:p>23/05/2012</text:p>
          </table:table-cell>
          <table:table-cell office:value-type="float" office:value="7066.65" table:style-name="ce28">
            <text:p>7.066,65</text:p>
          </table:table-cell>
          <table:table-cell office:value-type="float" office:value="706.66499999999996" table:formula="of:=[.G92]*0.1" table:style-name="ce28">
            <text:p>706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773.3149999999996" table:formula="of:=SUM([.G92:.J92])" table:style-name="ce29">
            <text:p>7.773,3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40" table:style-name="ce85">
            <text:p>1040</text:p>
          </table:table-cell>
          <table:table-cell office:value-type="string" table:style-name="ce23">
            <text:p>Técnico em Edificações</text:p>
          </table:table-cell>
          <table:table-cell office:value-type="string" table:style-name="ce23">
            <text:p>Coordenador de Análise de Projetos de Edificações</text:p>
          </table:table-cell>
          <table:table-cell office:value-type="string" table:style-name="ce39">
            <text:p>Carreira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2013-10-01T00:00:00" table:style-name="ce27">
            <text:p>01/10/2013</text:p>
          </table:table-cell>
          <table:table-cell office:value-type="float" office:value="5564.01" table:style-name="ce28">
            <text:p>5.564,01</text:p>
          </table:table-cell>
          <table:table-cell office:value-type="float" office:value="1285.51" table:style-name="ce28">
            <text:p>1.285,51</text:p>
          </table:table-cell>
          <table:table-cell office:value-type="float" office:value="7291.1" table:style-name="ce28">
            <text:p>7.291,10</text:p>
          </table:table-cell>
          <table:table-cell office:value-type="float" office:value="0" table:style-name="ce28">
            <text:p>0,00</text:p>
          </table:table-cell>
          <table:table-cell office:value-type="float" office:value="14140.62" table:formula="of:=SUM([.G93:.J93])" table:style-name="ce29">
            <text:p>14.140,6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19" table:style-name="ce85">
            <text:p>1119</text:p>
          </table:table-cell>
          <table:table-cell office:value-type="string" table:style-name="ce23">
            <text:p>Auxiliar de Topografia</text:p>
          </table:table-cell>
          <table:table-cell table:style-name="ce23"/>
          <table:table-cell office:value-type="string" table:style-name="ce39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18-03-26T00:00:00" table:style-name="ce27">
            <text:p>26/03/2018</text:p>
          </table:table-cell>
          <table:table-cell office:value-type="float" office:value="2858.88" table:style-name="ce28">
            <text:p>2.858,88</text:p>
          </table:table-cell>
          <table:table-cell office:value-type="float" office:value="142.94" table:style-name="ce28">
            <text:p>142,9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001.82" table:formula="of:=SUM([.G94:.J94])" table:style-name="ce29">
            <text:p>3.001,8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07" table:style-name="ce85">
            <text:p>807</text:p>
          </table:table-cell>
          <table:table-cell office:value-type="string" table:style-name="ce36">
            <text:p>Diretor Tecnico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26">
            <text:p>Diretoria Técnica de Regularização Fundiária</text:p>
          </table:table-cell>
          <table:table-cell office:value-type="date" office:date-value="2004-06-01T00:00:00" table:style-name="ce27">
            <text:p>01/06/2004</text:p>
          </table:table-cell>
          <table:table-cell office:value-type="float" office:value="22337.21" table:style-name="ce28">
            <text:p>22.337,21</text:p>
          </table:table-cell>
          <table:table-cell office:value-type="float" office:value="4467.442" table:formula="of:=[.G95]*0.2" table:style-name="ce28">
            <text:p>4.467,44</text:p>
          </table:table-cell>
          <table:table-cell office:value-type="float" office:value="0" table:style-name="ce28">
            <text:p>0,00</text:p>
          </table:table-cell>
          <table:table-cell office:value-type="float" office:value="666.07" table:style-name="ce28">
            <text:p>666,07</text:p>
          </table:table-cell>
          <table:table-cell office:value-type="float" office:value="27470.721999999998" table:formula="of:=SUM([.G95:.J95])" table:style-name="ce29">
            <text:p>27.470,7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21" table:style-name="ce85">
            <text:p>721</text:p>
          </table:table-cell>
          <table:table-cell office:value-type="string" table:style-name="ce23">
            <text:p>Servente</text:p>
          </table:table-cell>
          <table:table-cell table:style-name="ce23"/>
          <table:table-cell office:value-type="string" table:style-name="ce39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99-08-16T00:00:00" table:style-name="ce27">
            <text:p>16/08/1999</text:p>
          </table:table-cell>
          <table:table-cell office:value-type="float" office:value="2798.8" table:style-name="ce28">
            <text:p>2.798,80</text:p>
          </table:table-cell>
          <table:table-cell office:value-type="float" office:value="699.7" table:style-name="ce28">
            <text:p>699,7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498.5" table:formula="of:=SUM([.G96:.J96])" table:style-name="ce29">
            <text:p>3.498,5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45" table:style-name="ce85">
            <text:p>945</text:p>
          </table:table-cell>
          <table:table-cell office:value-type="string" table:style-name="ce23">
            <text:p>Advogado Pleno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Jurídica do Contencioso</text:p>
          </table:table-cell>
          <table:table-cell office:value-type="date" office:date-value="2012-01-10T00:00:00" table:style-name="ce27">
            <text:p>10/01/2012</text:p>
          </table:table-cell>
          <table:table-cell office:value-type="float" office:value="5972.56" table:style-name="ce28">
            <text:p>5.972,56</text:p>
          </table:table-cell>
          <table:table-cell office:value-type="float" office:value="597.25600000000009" table:formula="of:=[.G97]*0.1" table:style-name="ce28">
            <text:p>597,26</text:p>
          </table:table-cell>
          <table:table-cell office:value-type="float" office:value="0" table:style-name="ce28">
            <text:p>0,00</text:p>
          </table:table-cell>
          <table:table-cell office:value-type="float" office:value="245.58" table:style-name="ce28">
            <text:p>245,58</text:p>
          </table:table-cell>
          <table:table-cell office:value-type="float" office:value="6815.3960000000006" table:formula="of:=SUM([.G97:.J97])" table:style-name="ce29">
            <text:p>6.815,40</text:p>
          </table:table-cell>
          <table:table-cell office:value-type="float" office:value="5594.25" table:style-name="ce28">
            <text:p>5.594,25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03" table:style-name="ce85">
            <text:p>603</text:p>
          </table:table-cell>
          <table:table-cell office:value-type="string" table:style-name="ce23">
            <text:p>Arquiteto Sê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1991-01-15T00:00:00" table:style-name="ce27">
            <text:p>15/01/1991</text:p>
          </table:table-cell>
          <table:table-cell office:value-type="float" office:value="9982.34" table:style-name="ce28">
            <text:p>9.982,34</text:p>
          </table:table-cell>
          <table:table-cell office:value-type="float" office:value="2994.7019999999998" table:formula="of:=[.G98]*0.3" table:style-name="ce28">
            <text:p>2.994,70</text:p>
          </table:table-cell>
          <table:table-cell office:value-type="float" office:value="0" table:style-name="ce28">
            <text:p>0,00</text:p>
          </table:table-cell>
          <table:table-cell office:value-type="float" office:value="264.61" table:style-name="ce28">
            <text:p>264,61</text:p>
          </table:table-cell>
          <table:table-cell office:value-type="float" office:value="13241.652" table:formula="of:=SUM([.G98:.J98])" table:style-name="ce29">
            <text:p>13.241,6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75" table:style-name="ce85">
            <text:p>775</text:p>
          </table:table-cell>
          <table:table-cell office:value-type="string" table:style-name="ce43">
            <text:p>Carpinteiro</text:p>
          </table:table-cell>
          <table:table-cell table:style-name="ce44"/>
          <table:table-cell office:value-type="string" table:style-name="ce4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04-03-25T00:00:00" table:style-name="ce27">
            <text:p>25/03/2004</text:p>
          </table:table-cell>
          <table:table-cell office:value-type="float" office:value="3644.71" table:style-name="ce28">
            <text:p>3.644,71</text:p>
          </table:table-cell>
          <table:table-cell office:value-type="float" office:value="728.94200000000001" table:formula="of:=[.G99]*0.2" table:style-name="ce28">
            <text:p>728,94</text:p>
          </table:table-cell>
          <table:table-cell office:value-type="float" office:value="0" table:style-name="ce28">
            <text:p>0,00</text:p>
          </table:table-cell>
          <table:table-cell office:value-type="float" office:value="370.68" table:style-name="ce28">
            <text:p>370,68</text:p>
          </table:table-cell>
          <table:table-cell office:value-type="float" office:value="4744.3320000000003" table:formula="of:=SUM([.G99:.J99])" table:style-name="ce29">
            <text:p>4.744,3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4" table:style-name="ce85">
            <text:p>1224</text:p>
          </table:table-cell>
          <table:table-cell office:value-type="string" table:style-name="ce36">
            <text:p>Gerente Jurídico Consultivo e de Contratação</text:p>
          </table:table-cell>
          <table:table-cell office:value-type="string" table:style-name="ce36">
            <text:p>Gerente Jurídico Consultivo e de Contratação</text:p>
          </table:table-cell>
          <table:table-cell office:value-type="string" table:style-name="ce38">
            <text:p>Comissão</text:p>
          </table:table-cell>
          <table:table-cell office:value-type="string" table:style-name="ce34">
            <text:p>Gerência Jurídica do Contencioso</text:p>
          </table:table-cell>
          <table:table-cell office:value-type="date" office:date-value="2024-12-02T00:00:00" table:style-name="ce27">
            <text:p>02/12/2024</text:p>
          </table:table-cell>
          <table:table-cell office:value-type="float" office:value="20848.46" table:style-name="ce46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0848.46" table:formula="of:=SUM([.G100:.J100])" table:style-name="ce29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92" table:style-name="ce85">
            <text:p>992</text:p>
          </table:table-cell>
          <table:table-cell office:value-type="string" table:style-name="ce23">
            <text:p>Assistente Social Júnior</text:p>
          </table:table-cell>
          <table:table-cell table:style-name="ce23"/>
          <table:table-cell office:value-type="string" table:style-name="ce39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8-01T00:00:00" table:style-name="ce27">
            <text:p>01/08/2012</text:p>
          </table:table-cell>
          <table:table-cell office:value-type="float" office:value="7066.65" table:style-name="ce28">
            <text:p>7.066,65</text:p>
          </table:table-cell>
          <table:table-cell office:value-type="float" office:value="353.33249999999998" table:formula="of:=[.G101]*0.05" table:style-name="ce28">
            <text:p>353,3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419.9825000000001" table:formula="of:=SUM([.G101:.J101])" table:style-name="ce29">
            <text:p>7.419,9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22" table:style-name="ce85">
            <text:p>722</text:p>
          </table:table-cell>
          <table:table-cell office:value-type="string" table:style-name="ce23">
            <text:p>Eletricista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26">
            <text:p>Gerência Administrativa</text:p>
          </table:table-cell>
          <table:table-cell office:value-type="date" office:date-value="1999-08-23T00:00:00" table:style-name="ce27">
            <text:p>23/08/1999</text:p>
          </table:table-cell>
          <table:table-cell office:value-type="float" office:value="4030.19" table:style-name="ce35">
            <text:p>4.030,19</text:p>
          </table:table-cell>
          <table:table-cell office:value-type="float" office:value="1007.5475" table:formula="of:=[.G102]*0.25" table:style-name="ce28">
            <text:p>1.007,55</text:p>
          </table:table-cell>
          <table:table-cell office:value-type="float" office:value="1209.06" table:style-name="ce28">
            <text:p>1.209,06</text:p>
          </table:table-cell>
          <table:table-cell office:value-type="float" office:value="2524.9" table:style-name="ce28">
            <text:p>2.524,90</text:p>
          </table:table-cell>
          <table:table-cell office:value-type="float" office:value="8771.6975000000002" table:formula="of:=SUM([.G102:.J102])" table:style-name="ce29">
            <text:p>8.771,7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1" table:style-name="ce85">
            <text:p>1231</text:p>
          </table:table-cell>
          <table:table-cell office:value-type="string" table:style-name="ce23">
            <text:p>Arquitet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25-03-06T00:00:00" table:style-name="ce27">
            <text:p>06/03/2025</text:p>
          </table:table-cell>
          <table:table-cell office:value-type="float" office:value="7877.5" table:style-name="ce35">
            <text:p>7.877,5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88.35" table:style-name="ce28">
            <text:p>88,35</text:p>
          </table:table-cell>
          <table:table-cell office:value-type="float" office:value="7965.85" table:formula="of:=SUM([.G103:.J103])" table:style-name="ce29">
            <text:p>7.965,85</text:p>
          </table:table-cell>
          <table:table-cell office:value-type="float" office:value="2012.32" table:style-name="ce28">
            <text:p>2.012,32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70" table:style-name="ce85">
            <text:p>970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5-07T00:00:00" table:style-name="ce27">
            <text:p>07/05/2012</text:p>
          </table:table-cell>
          <table:table-cell office:value-type="float" office:value="7066.66" table:style-name="ce28">
            <text:p>7.066,66</text:p>
          </table:table-cell>
          <table:table-cell office:value-type="float" office:value="706.67" table:style-name="ce28">
            <text:p>706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773.33" table:formula="of:=SUM([.G104:.J104])" table:style-name="ce29">
            <text:p>7.773,3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28" table:style-name="ce85">
            <text:p>928</text:p>
          </table:table-cell>
          <table:table-cell office:value-type="string" table:style-name="ce36">
            <text:p>Advogado Júnior</text:p>
          </table:table-cell>
          <table:table-cell office:value-type="string" table:style-name="ce37">
            <text:p>Coordenador do Contencioso Judicial</text:p>
          </table:table-cell>
          <table:table-cell office:value-type="string" table:style-name="ce38">
            <text:p>Carreira</text:p>
          </table:table-cell>
          <table:table-cell office:value-type="string" table:style-name="ce31">
            <text:p>Gerência Jurídica do Contencioso</text:p>
          </table:table-cell>
          <table:table-cell office:value-type="date" office:date-value="2011-06-01T00:00:00" table:style-name="ce27">
            <text:p>01/06/2011</text:p>
          </table:table-cell>
          <table:table-cell office:value-type="float" office:value="8295.2099999999991" table:style-name="ce28">
            <text:p>8.295,21</text:p>
          </table:table-cell>
          <table:table-cell office:value-type="float" office:value="1928.27" table:style-name="ce28">
            <text:p>1.928,27</text:p>
          </table:table-cell>
          <table:table-cell office:value-type="float" office:value="4559.8999999999996" table:style-name="ce28">
            <text:p>4.559,90</text:p>
          </table:table-cell>
          <table:table-cell office:value-type="float" office:value="4240.22" table:style-name="ce28">
            <text:p>4.240,22</text:p>
          </table:table-cell>
          <table:table-cell office:value-type="float" office:value="19023.599999999999" table:formula="of:=SUM([.G105:.J105])" table:style-name="ce29">
            <text:p>19.023,6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3" table:style-name="ce85">
            <text:p>983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7-10T00:00:00" table:style-name="ce27">
            <text:p>10/07/2012</text:p>
          </table:table-cell>
          <table:table-cell office:value-type="float" office:value="4711.1000000000004" table:style-name="ce28">
            <text:p>4.711,10</text:p>
          </table:table-cell>
          <table:table-cell office:value-type="float" office:value="471.11000000000007" table:formula="of:=[.G106]*0.1" table:style-name="ce28">
            <text:p>471,11</text:p>
          </table:table-cell>
          <table:table-cell office:value-type="float" office:value="0" table:style-name="ce28">
            <text:p>0,00</text:p>
          </table:table-cell>
          <table:table-cell office:value-type="float" office:value="145.29" table:style-name="ce28">
            <text:p>145,29</text:p>
          </table:table-cell>
          <table:table-cell office:value-type="float" office:value="5327.5" table:formula="of:=SUM([.G106:.J106])" table:style-name="ce29">
            <text:p>5.327,50</text:p>
          </table:table-cell>
          <table:table-cell office:value-type="float" office:value="3309.52" table:style-name="ce28">
            <text:p>3.309,52</text:p>
          </table:table-cell>
          <table:table-cell office:value-type="float" office:value="3723.21" table:style-name="ce30">
            <text:p>3.723,21</text:p>
          </table:table-cell>
          <table:table-cell table:number-columns-repeated="16371"/>
        </table:table-row>
        <table:table-row table:style-name="ro6">
          <table:table-cell office:value-type="float" office:value="895" table:style-name="ce85">
            <text:p>895</text:p>
          </table:table-cell>
          <table:table-cell office:value-type="string" table:style-name="ce36">
            <text:p>Desenhista Projetista Júnior</text:p>
          </table:table-cell>
          <table:table-cell office:value-type="string" table:style-name="ce37">
            <text:p>Coordenador de Análise de Viabilidade e Projetos Complementares</text:p>
          </table:table-cell>
          <table:table-cell office:value-type="string" table:style-name="ce38">
            <text:p>Carreira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2010-08-23T00:00:00" table:style-name="ce27">
            <text:p>23/08/2010</text:p>
          </table:table-cell>
          <table:table-cell office:value-type="float" office:value="5483.56" table:style-name="ce28">
            <text:p>5.483,56</text:p>
          </table:table-cell>
          <table:table-cell office:value-type="float" office:value="1928.27" table:style-name="ce28">
            <text:p>1.928,27</text:p>
          </table:table-cell>
          <table:table-cell office:value-type="float" office:value="7371.55" table:style-name="ce28">
            <text:p>7.371,55</text:p>
          </table:table-cell>
          <table:table-cell office:value-type="float" office:value="0" table:style-name="ce28">
            <text:p>0,00</text:p>
          </table:table-cell>
          <table:table-cell office:value-type="float" office:value="14783.380000000001" table:formula="of:=SUM([.G107:.J107])" table:style-name="ce29">
            <text:p>14.783,3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61" table:style-name="ce85">
            <text:p>661</text:p>
          </table:table-cell>
          <table:table-cell office:value-type="string" table:style-name="ce36">
            <text:p>Técnico Imobiliário Pleno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97-05-12T00:00:00" table:style-name="ce47">
            <text:p>12/05/1997</text:p>
          </table:table-cell>
          <table:table-cell office:value-type="float" office:value="5739.23" table:style-name="ce28">
            <text:p>5.739,23</text:p>
          </table:table-cell>
          <table:table-cell office:value-type="float" office:value="1434.8074999999999" table:formula="of:=[.G108]*0.25" table:style-name="ce28">
            <text:p>1.434,81</text:p>
          </table:table-cell>
          <table:table-cell office:value-type="float" office:value="0" table:style-name="ce28">
            <text:p>0,00</text:p>
          </table:table-cell>
          <table:table-cell office:value-type="float" office:value="80.47" table:style-name="ce28">
            <text:p>80,47</text:p>
          </table:table-cell>
          <table:table-cell office:value-type="float" office:value="7254.5074999999997" table:formula="of:=SUM([.G108:.J108])" table:style-name="ce29">
            <text:p>7.254,51</text:p>
          </table:table-cell>
          <table:table-cell office:value-type="float" office:value="1832.61" table:style-name="ce28">
            <text:p>1.832,61</text:p>
          </table:table-cell>
          <table:table-cell office:value-type="float" office:value="4123.3999999999996" table:style-name="ce30">
            <text:p>4.123,40</text:p>
          </table:table-cell>
          <table:table-cell table:number-columns-repeated="16371"/>
        </table:table-row>
        <table:table-row table:style-name="ro6">
          <table:table-cell office:value-type="float" office:value="548" table:style-name="ce85">
            <text:p>548</text:p>
          </table:table-cell>
          <table:table-cell office:value-type="string" table:style-name="ce36">
            <text:p>Analista Administrativo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87-12-04T00:00:00" table:style-name="ce48">
            <text:p>04/12/1987</text:p>
          </table:table-cell>
          <table:table-cell office:value-type="float" office:value="8791.67" table:style-name="ce35">
            <text:p>8.791,67</text:p>
          </table:table-cell>
          <table:table-cell office:value-type="float" office:value="4949.22" table:style-name="ce28">
            <text:p>4.949,22</text:p>
          </table:table-cell>
          <table:table-cell office:value-type="float" office:value="5348.95" table:style-name="ce28">
            <text:p>5.348,95</text:p>
          </table:table-cell>
          <table:table-cell office:value-type="float" office:value="0" table:style-name="ce28">
            <text:p>0,00</text:p>
          </table:table-cell>
          <table:table-cell office:value-type="float" office:value="19089.84" table:formula="of:=SUM([.G109:.J109])" table:style-name="ce29">
            <text:p>19.089,8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7" table:style-name="ce85">
            <text:p>1227</text:p>
          </table:table-cell>
          <table:table-cell office:value-type="string" table:style-name="ce36">
            <text:p>Técnico Financeiro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Comercial e N. Negocios</text:p>
          </table:table-cell>
          <table:table-cell office:value-type="date" office:date-value="2025-03-05T00:00:00" table:style-name="ce49">
            <text:p>05/03/2025</text:p>
          </table:table-cell>
          <table:table-cell office:value-type="float" office:value="5103.46" table:style-name="ce35">
            <text:p>5.103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103.46" table:formula="of:=SUM([.G110:.J110])" table:style-name="ce29">
            <text:p>5.103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68" table:style-name="ce85">
            <text:p>768</text:p>
          </table:table-cell>
          <table:table-cell office:value-type="string" table:style-name="ce36">
            <text:p>Servente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04-03-08T00:00:00" table:style-name="ce27">
            <text:p>08/03/2004</text:p>
          </table:table-cell>
          <table:table-cell office:value-type="float" office:value="1047.27" table:style-name="ce28">
            <text:p>1.047,27</text:p>
          </table:table-cell>
          <table:table-cell office:value-type="float" office:value="209.45" table:style-name="ce28">
            <text:p>209,45</text:p>
          </table:table-cell>
          <table:table-cell office:value-type="float" office:value="0" table:style-name="ce28">
            <text:p>0,00</text:p>
          </table:table-cell>
          <table:table-cell office:value-type="float" office:value="456.82" table:style-name="ce28">
            <text:p>456,82</text:p>
          </table:table-cell>
          <table:table-cell office:value-type="float" office:value="1713.54" table:formula="of:=SUM([.G111:.J111])" table:style-name="ce29">
            <text:p>1.713,54</text:p>
          </table:table-cell>
          <table:table-cell office:value-type="float" office:value="4595.09" table:style-name="ce28">
            <text:p>4.595,09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29" table:style-name="ce85">
            <text:p>729</text:p>
          </table:table-cell>
          <table:table-cell office:value-type="string" table:style-name="ce36">
            <text:p>Desenhista Projetista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00-09-11T00:00:00" table:style-name="ce48">
            <text:p>11/09/2000</text:p>
          </table:table-cell>
          <table:table-cell office:value-type="float" office:value="5270.42" table:style-name="ce28">
            <text:p>5.270,42</text:p>
          </table:table-cell>
          <table:table-cell office:value-type="float" office:value="1317.61" table:style-name="ce28">
            <text:p>1.317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588.03" table:formula="of:=SUM([.G112:.J112])" table:style-name="ce29">
            <text:p>6.588,0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28" table:style-name="ce85">
            <text:p>628</text:p>
          </table:table-cell>
          <table:table-cell office:value-type="string" table:style-name="ce23">
            <text:p>Assistente Habitacional Júnior</text:p>
          </table:table-cell>
          <table:table-cell table:style-name="ce23"/>
          <table:table-cell office:value-type="string" table:style-name="ce25">
            <text:p>Carreira</text:p>
          </table:table-cell>
          <table:table-cell office:value-type="string" table:style-name="ce34">
            <text:p>Gerência Comercial e N. Negocios</text:p>
          </table:table-cell>
          <table:table-cell office:value-type="date" office:date-value="1996-05-22T00:00:00" table:style-name="ce48">
            <text:p>22/05/1996</text:p>
          </table:table-cell>
          <table:table-cell office:value-type="float" office:value="5360.98" table:style-name="ce35">
            <text:p>5.360,98</text:p>
          </table:table-cell>
          <table:table-cell office:value-type="float" office:value="1608.29" table:style-name="ce35">
            <text:p>1.608,2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969.2699999999995" table:formula="of:=SUM([.G113:.J113])" table:style-name="ce29">
            <text:p>6.969,2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4" table:style-name="ce85">
            <text:p>1264</text:p>
          </table:table-cell>
          <table:table-cell office:value-type="string" table:style-name="ce23">
            <text:p>Tecnico em informatica Junior</text:p>
          </table:table-cell>
          <table:table-cell table:style-name="ce23"/>
          <table:table-cell office:value-type="string" table:style-name="ce25">
            <text:p>Carreira</text:p>
          </table:table-cell>
          <table:table-cell office:value-type="string" table:style-name="ce34">
            <text:p>Tecnologia de Informação e Gestão de Dados</text:p>
          </table:table-cell>
          <table:table-cell office:value-type="date" office:date-value="2026-05-18T00:00:00" table:style-name="ce48">
            <text:p>18/05/2026</text:p>
          </table:table-cell>
          <table:table-cell office:value-type="float" office:value="4397.84" table:style-name="ce35">
            <text:p>4.397,84</text:p>
          </table:table-cell>
          <table:table-cell office:value-type="float" office:value="0" table:style-name="ce35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66.07" table:style-name="ce28">
            <text:p>666,07</text:p>
          </table:table-cell>
          <table:table-cell office:value-type="float" office:value="5063.91" table:formula="of:=SUM([.G114:.J114])" table:style-name="ce29">
            <text:p>5.063,9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9" table:style-name="ce85">
            <text:p>1239</text:p>
          </table:table-cell>
          <table:table-cell office:value-type="string" table:style-name="ce23">
            <text:p>Assessor Superior I</text:p>
          </table:table-cell>
          <table:table-cell office:value-type="string" table:style-name="ce23">
            <text:p>Assessoria de Diretoria da Presidência<text:s/></text:p>
          </table:table-cell>
          <table:table-cell office:value-type="string" table:style-name="ce25">
            <text:p>Comissão</text:p>
          </table:table-cell>
          <table:table-cell office:value-type="string" table:style-name="ce34">
            <text:p>Assessoria de Diretoria da Presidência<text:s/></text:p>
          </table:table-cell>
          <table:table-cell office:value-type="date" office:date-value="2025-05-07T00:00:00" table:style-name="ce48">
            <text:p>07/05/2025</text:p>
          </table:table-cell>
          <table:table-cell office:value-type="float" office:value="10881.61" table:style-name="ce35">
            <text:p>10.881,61</text:p>
          </table:table-cell>
          <table:table-cell office:value-type="float" office:value="0" table:style-name="ce35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867.16" table:style-name="ce29">
            <text:p>7.867,1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3" table:style-name="ce85">
            <text:p>1203</text:p>
          </table:table-cell>
          <table:table-cell office:value-type="string" table:style-name="ce36">
            <text:p>Gerente Jurídico do Contencioso</text:p>
          </table:table-cell>
          <table:table-cell office:value-type="string" table:style-name="ce36">
            <text:p>Gerente Jurídico do Contencioso</text:p>
          </table:table-cell>
          <table:table-cell office:value-type="string" table:style-name="ce42">
            <text:p>Comissão</text:p>
          </table:table-cell>
          <table:table-cell office:value-type="string" table:style-name="ce31">
            <text:p>Gerência Jurídica do Contencioso</text:p>
          </table:table-cell>
          <table:table-cell office:value-type="date" office:date-value="2023-01-25T00:00:00" table:style-name="ce48">
            <text:p>25/01/2023</text:p>
          </table:table-cell>
          <table:table-cell office:value-type="float" office:value="20848.46" table:style-name="ce28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0848.46" table:formula="of:=SUM([.G116:.J116])" table:style-name="ce29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60" table:style-name="ce85">
            <text:p>1160</text:p>
          </table:table-cell>
          <table:table-cell office:value-type="string" table:style-name="ce23">
            <text:p>Técnico Administrativo Júnior</text:p>
          </table:table-cell>
          <table:table-cell table:style-name="ce23"/>
          <table:table-cell office:value-type="string" table:style-name="ce25">
            <text:p>Carreira</text:p>
          </table:table-cell>
          <table:table-cell office:value-type="string" table:style-name="ce26">
            <text:p>Diretoria da Presidência</text:p>
          </table:table-cell>
          <table:table-cell office:value-type="date" office:date-value="2018-03-26T00:00:00" table:style-name="ce49">
            <text:p>26/03/2018</text:p>
          </table:table-cell>
          <table:table-cell office:value-type="float" office:value="5103.45" table:style-name="ce28">
            <text:p>5.103,45</text:p>
          </table:table-cell>
          <table:table-cell office:value-type="float" office:value="255.17" table:style-name="ce28">
            <text:p>255,17</text:p>
          </table:table-cell>
          <table:table-cell office:value-type="float" office:value="0" table:style-name="ce28">
            <text:p>0,00</text:p>
          </table:table-cell>
          <table:table-cell office:value-type="float" office:value="666.07" table:style-name="ce28">
            <text:p>666,07</text:p>
          </table:table-cell>
          <table:table-cell office:value-type="float" office:value="6024.69" table:formula="of:=SUM([.G117:.J117])" table:style-name="ce29">
            <text:p>6.024,6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3" table:style-name="ce85">
            <text:p>1213</text:p>
          </table:table-cell>
          <table:table-cell office:value-type="string" table:style-name="ce23">
            <text:p>Coordenador de Projetos</text:p>
          </table:table-cell>
          <table:table-cell office:value-type="string" table:style-name="ce23">
            <text:p>Coordenador de Projetos</text:p>
          </table:table-cell>
          <table:table-cell office:value-type="string" table:style-name="ce25">
            <text:p>Comissão</text:p>
          </table:table-cell>
          <table:table-cell office:value-type="string" table:style-name="ce31">
            <text:p>Gerência de Engenharia e Planejamento</text:p>
          </table:table-cell>
          <table:table-cell office:value-type="date" office:date-value="2023-08-14T00:00:00" table:style-name="ce27">
            <text:p>14/08/2023</text:p>
          </table:table-cell>
          <table:table-cell office:value-type="float" office:value="8570.07" table:style-name="ce28">
            <text:p>8.570,0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40.28" table:style-name="ce28">
            <text:p>240,28</text:p>
          </table:table-cell>
          <table:table-cell office:value-type="float" office:value="8810.35" table:formula="of:=SUM([.G118:.J118])" table:style-name="ce29">
            <text:p>8.810,35</text:p>
          </table:table-cell>
          <table:table-cell office:value-type="float" office:value="8209.67" table:style-name="ce28">
            <text:p>8.209,67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32" table:style-name="ce85">
            <text:p>632</text:p>
          </table:table-cell>
          <table:table-cell office:value-type="string" table:style-name="ce23">
            <text:p>Assistente Habitacional júnior</text:p>
          </table:table-cell>
          <table:table-cell office:value-type="string" table:style-name="ce24">
            <text:p>Coordenador de Comercialização</text:p>
          </table:table-cell>
          <table:table-cell office:value-type="string" table:style-name="ce25">
            <text:p>Carreira</text:p>
          </table:table-cell>
          <table:table-cell office:value-type="string" table:style-name="ce34">
            <text:p>Gerência Comercial e N. Negocios</text:p>
          </table:table-cell>
          <table:table-cell office:value-type="date" office:date-value="1996-05-27T00:00:00" table:style-name="ce48">
            <text:p>27/05/1996</text:p>
          </table:table-cell>
          <table:table-cell office:value-type="float" office:value="5563.47" table:style-name="ce28">
            <text:p>5.563,47</text:p>
          </table:table-cell>
          <table:table-cell office:value-type="float" office:value="3856.53" table:style-name="ce28">
            <text:p>3.856,53</text:p>
          </table:table-cell>
          <table:table-cell office:value-type="float" office:value="7291.64" table:style-name="ce28">
            <text:p>7.291,64</text:p>
          </table:table-cell>
          <table:table-cell office:value-type="float" office:value="0" table:style-name="ce28">
            <text:p>0,00</text:p>
          </table:table-cell>
          <table:table-cell office:value-type="float" office:value="16711.64" table:formula="of:=SUM([.G119:.J119])" table:style-name="ce29">
            <text:p>16.711,6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26" table:style-name="ce85">
            <text:p>626</text:p>
          </table:table-cell>
          <table:table-cell office:value-type="string" table:style-name="ce23">
            <text:p>Analista Programador Pleno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Diretoria da Presidência</text:p>
          </table:table-cell>
          <table:table-cell office:value-type="date" office:date-value="1996-05-22T00:00:00" table:style-name="ce48">
            <text:p>22/05/1996</text:p>
          </table:table-cell>
          <table:table-cell office:value-type="float" office:value="11239.48" table:style-name="ce28">
            <text:p>11.239,48</text:p>
          </table:table-cell>
          <table:table-cell office:value-type="float" office:value="3371.8439999999996" table:formula="of:=[.G120]*0.3" table:style-name="ce28">
            <text:p>3.371,8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4611.323999999999" table:formula="of:=SUM([.G120:.J120])" table:style-name="ce29">
            <text:p>14.611,3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1" table:style-name="ce85">
            <text:p>1261</text:p>
          </table:table-cell>
          <table:table-cell office:value-type="string" table:style-name="ce23">
            <text:p>Engenheiro Civi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Coordenadoria de Obras e Avaliações</text:p>
          </table:table-cell>
          <table:table-cell office:value-type="date" office:date-value="2026-04-27T00:00:00" table:style-name="ce48">
            <text:p>27/04/2026</text:p>
          </table:table-cell>
          <table:table-cell office:value-type="float" office:value="9025.9699999999993" table:style-name="ce28">
            <text:p>9.025,9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9025.9699999999993" table:formula="of:=SUM([.G121:.J121])" table:style-name="ce29">
            <text:p>9.025,9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31" table:style-name="ce85">
            <text:p>631</text:p>
          </table:table-cell>
          <table:table-cell office:value-type="string" table:style-name="ce23">
            <text:p>Assistente Administrativo Sê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4">
            <text:p>Gerência Comercial e N. Negocios</text:p>
          </table:table-cell>
          <table:table-cell office:value-type="date" office:date-value="1996-05-27T00:00:00" table:style-name="ce48">
            <text:p>27/05/1996</text:p>
          </table:table-cell>
          <table:table-cell office:value-type="float" office:value="5000.75" table:style-name="ce28">
            <text:p>5.000,75</text:p>
          </table:table-cell>
          <table:table-cell office:value-type="float" office:value="1500.23" table:style-name="ce28">
            <text:p>1.500,2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500.98" table:formula="of:=SUM([.G122:.J122])" table:style-name="ce29">
            <text:p>6.500,9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23" table:style-name="ce85">
            <text:p>923</text:p>
          </table:table-cell>
          <table:table-cell office:value-type="string" table:style-name="ce23">
            <text:p>Assistente Social Júnior</text:p>
          </table:table-cell>
          <table:table-cell table:style-name="ce23"/>
          <table:table-cell office:value-type="string" table:style-name="ce39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1-04-01T00:00:00" table:style-name="ce48">
            <text:p>01/04/2011</text:p>
          </table:table-cell>
          <table:table-cell office:value-type="float" office:value="4816.3" table:style-name="ce28">
            <text:p>4.816,30</text:p>
          </table:table-cell>
          <table:table-cell office:value-type="float" office:value="722.44500000000005" table:formula="of:=[.G123]*0.15" table:style-name="ce28">
            <text:p>722,45</text:p>
          </table:table-cell>
          <table:table-cell office:value-type="float" office:value="0" table:style-name="ce28">
            <text:p>0,00</text:p>
          </table:table-cell>
          <table:table-cell office:value-type="float" office:value="845.88" table:style-name="ce28">
            <text:p>845,88</text:p>
          </table:table-cell>
          <table:table-cell office:value-type="float" office:value="6384.625" table:formula="of:=SUM([.G123:.J123])" table:style-name="ce29">
            <text:p>6.384,63</text:p>
          </table:table-cell>
          <table:table-cell office:value-type="float" office:value="4095.72" table:style-name="ce28">
            <text:p>4.095,72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86" table:style-name="ce85">
            <text:p>186</text:p>
          </table:table-cell>
          <table:table-cell office:value-type="string" table:style-name="ce23">
            <text:p>Técnico Financeiro Júnior</text:p>
          </table:table-cell>
          <table:table-cell table:style-name="ce23"/>
          <table:table-cell office:value-type="string" table:style-name="ce39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77-11-08T00:00:00" table:style-name="ce48">
            <text:p>08/11/1977</text:p>
          </table:table-cell>
          <table:table-cell office:value-type="float" office:value="7366.97" table:style-name="ce28">
            <text:p>7.366,97</text:p>
          </table:table-cell>
          <table:table-cell office:value-type="float" office:value="3315.14" table:style-name="ce28">
            <text:p>3.315,1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0682.11" table:formula="of:=SUM([.G124:.J124])" table:style-name="ce29">
            <text:p>10.682,1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89" table:style-name="ce85">
            <text:p>689</text:p>
          </table:table-cell>
          <table:table-cell office:value-type="string" table:style-name="ce36">
            <text:p>Assistente Financeiro Pleno</text:p>
          </table:table-cell>
          <table:table-cell table:style-name="ce36"/>
          <table:table-cell office:value-type="string" table:style-name="ce42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97-11-25T00:00:00" table:style-name="ce48">
            <text:p>25/11/1997</text:p>
          </table:table-cell>
          <table:table-cell office:value-type="float" office:value="4380.2700000000004" table:style-name="ce28">
            <text:p>4.380,27</text:p>
          </table:table-cell>
          <table:table-cell office:value-type="float" office:value="1095.0675000000001" table:formula="of:=[.G125]*0.25" table:style-name="ce28">
            <text:p>1.095,07</text:p>
          </table:table-cell>
          <table:table-cell office:value-type="float" office:value="438.03" table:style-name="ce28">
            <text:p>438,03</text:p>
          </table:table-cell>
          <table:table-cell office:value-type="float" office:value="0" table:style-name="ce28">
            <text:p>0,00</text:p>
          </table:table-cell>
          <table:table-cell office:value-type="float" office:value="5913.3675000000003" table:formula="of:=SUM([.G125:.J125])" table:style-name="ce29">
            <text:p>5.913,3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6" table:style-name="ce85">
            <text:p>1216</text:p>
          </table:table-cell>
          <table:table-cell office:value-type="string" table:style-name="ce36">
            <text:p>Assessor nível médio II</text:p>
          </table:table-cell>
          <table:table-cell table:style-name="ce36"/>
          <table:table-cell office:value-type="string" table:style-name="ce42">
            <text:p>Comissão</text:p>
          </table:table-cell>
          <table:table-cell office:value-type="string" table:style-name="ce31">
            <text:p>Diretoria Comercial. Adm e Financeira</text:p>
          </table:table-cell>
          <table:table-cell office:value-type="date" office:date-value="2024-05-06T00:00:00" table:style-name="ce48">
            <text:p>06/05/2024</text:p>
          </table:table-cell>
          <table:table-cell office:value-type="float" office:value="3827.33" table:style-name="ce28">
            <text:p>3.827,3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827.33" table:formula="of:=SUM([.G126:.J126])" table:style-name="ce29">
            <text:p>3.827,3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16" table:style-name="ce85">
            <text:p>916</text:p>
          </table:table-cell>
          <table:table-cell office:value-type="string" table:style-name="ce23">
            <text:p>Servente<text:s/></text:p>
          </table:table-cell>
          <table:table-cell table:style-name="ce23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11-02-16T00:00:00" table:style-name="ce48">
            <text:p>16/02/2011</text:p>
          </table:table-cell>
          <table:table-cell office:value-type="float" office:value="2771.49" table:style-name="ce28">
            <text:p>2.771,49</text:p>
          </table:table-cell>
          <table:table-cell office:value-type="float" office:value="415.72" table:style-name="ce28">
            <text:p>415,72</text:p>
          </table:table-cell>
          <table:table-cell office:value-type="float" office:value="0" table:style-name="ce28">
            <text:p>0,00</text:p>
          </table:table-cell>
          <table:table-cell office:value-type="float" office:value="138.38999999999999" table:style-name="ce28">
            <text:p>138,39</text:p>
          </table:table-cell>
          <table:table-cell office:value-type="float" office:value="3325.6" table:formula="of:=SUM([.G127:.J127])" table:style-name="ce29">
            <text:p>3.325,6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3" table:style-name="ce85">
            <text:p>1233</text:p>
          </table:table-cell>
          <table:table-cell office:value-type="string" table:style-name="ce23">
            <text:p>Técnico Administrativ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25-03-06T00:00:00" table:style-name="ce48">
            <text:p>06/03/202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103.45" table:style-name="ce28">
            <text:p>5.103,45</text:p>
          </table:table-cell>
          <table:table-cell office:value-type="float" office:value="5103.45" table:formula="of:=SUM([.G128:.J128])" table:style-name="ce29">
            <text:p>5.103,4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5" table:style-name="ce85">
            <text:p>1235</text:p>
          </table:table-cell>
          <table:table-cell office:value-type="string" table:style-name="ce23">
            <text:p>Assessor Superior I</text:p>
          </table:table-cell>
          <table:table-cell table:style-name="ce24"/>
          <table:table-cell office:value-type="string" table:style-name="ce25">
            <text:p>Comissão</text:p>
          </table:table-cell>
          <table:table-cell office:value-type="string" table:style-name="ce31">
            <text:p>Diretoria Comercial. Adm e Financeira</text:p>
          </table:table-cell>
          <table:table-cell office:value-type="date" office:date-value="2025-03-14T00:00:00" table:style-name="ce48">
            <text:p>14/03/2025</text:p>
          </table:table-cell>
          <table:table-cell office:value-type="float" office:value="10881.61" table:style-name="ce28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0881.61" table:formula="of:=SUM([.G129:.J129])" table:style-name="ce29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64" table:style-name="ce85">
            <text:p>964</text:p>
          </table:table-cell>
          <table:table-cell office:value-type="string" table:style-name="ce23">
            <text:p>Assistente Social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3-19T00:00:00" table:style-name="ce48">
            <text:p>19/03/2012</text:p>
          </table:table-cell>
          <table:table-cell office:value-type="float" office:value="7066.65" table:style-name="ce28">
            <text:p>7.066,65</text:p>
          </table:table-cell>
          <table:table-cell office:value-type="float" office:value="706.66499999999996" table:formula="of:=[.G130]*0.1" table:style-name="ce28">
            <text:p>706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773.3149999999996" table:formula="of:=SUM([.G130:.J130])" table:style-name="ce29">
            <text:p>7.773,3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38" table:style-name="ce85">
            <text:p>838</text:p>
          </table:table-cell>
          <table:table-cell office:value-type="string" table:style-name="ce23">
            <text:p>Telefonista<text:s/></text:p>
          </table:table-cell>
          <table:table-cell table:style-name="ce23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04-09-16T00:00:00" table:style-name="ce49">
            <text:p>16/09/2004</text:p>
          </table:table-cell>
          <table:table-cell office:value-type="float" office:value="2930.45" table:style-name="ce28">
            <text:p>2.930,45</text:p>
          </table:table-cell>
          <table:table-cell office:value-type="float" office:value="586.09" table:formula="of:=[.G131]*0.2" table:style-name="ce28">
            <text:p>586,09</text:p>
          </table:table-cell>
          <table:table-cell office:value-type="float" office:value="0" table:style-name="ce28">
            <text:p>0,00</text:p>
          </table:table-cell>
          <table:table-cell office:value-type="float" office:value="21.92" table:style-name="ce28">
            <text:p>21,92</text:p>
          </table:table-cell>
          <table:table-cell office:value-type="float" office:value="3538.46" table:formula="of:=SUM([.G131:.J131])" table:style-name="ce29">
            <text:p>3.538,46</text:p>
          </table:table-cell>
          <table:table-cell office:value-type="float" office:value="2495.29" table:style-name="ce28">
            <text:p>2.495,29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93" table:style-name="ce85">
            <text:p>1193</text:p>
          </table:table-cell>
          <table:table-cell office:value-type="string" table:style-name="ce23">
            <text:p>Assessor Superior II</text:p>
          </table:table-cell>
          <table:table-cell office:value-type="string" table:style-name="ce24">
            <text:p>Assessor Superior II</text:p>
          </table:table-cell>
          <table:table-cell office:value-type="string" table:style-name="ce25">
            <text:p>Comissão</text:p>
          </table:table-cell>
          <table:table-cell office:value-type="string" table:style-name="ce26">
            <text:p>Diretoria Técnica de Regularização Fundiária</text:p>
          </table:table-cell>
          <table:table-cell office:value-type="date" office:date-value="2022-12-21T00:00:00" table:style-name="ce27">
            <text:p>21/12/2022</text:p>
          </table:table-cell>
          <table:table-cell office:value-type="float" office:value="5393.27" table:style-name="ce28">
            <text:p>5.393,2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09.97" table:style-name="ce28">
            <text:p>109,97</text:p>
          </table:table-cell>
          <table:table-cell office:value-type="float" office:value="5503.2400000000007" table:formula="of:=SUM([.G132:.J132])" table:style-name="ce29">
            <text:p>5.503,2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03" table:style-name="ce85">
            <text:p>903</text:p>
          </table:table-cell>
          <table:table-cell office:value-type="string" table:style-name="ce23">
            <text:p>Assistente Administrativ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10-11-08T00:00:00" table:style-name="ce48">
            <text:p>08/11/2010</text:p>
          </table:table-cell>
          <table:table-cell office:value-type="float" office:value="3349.55" table:style-name="ce28">
            <text:p>3.349,55</text:p>
          </table:table-cell>
          <table:table-cell office:value-type="float" office:value="502.43" table:style-name="ce28">
            <text:p>502,4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851.98" table:formula="of:=SUM([.G133:.J133])" table:style-name="ce29">
            <text:p>3.851,9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69" table:style-name="ce85">
            <text:p>769</text:p>
          </table:table-cell>
          <table:table-cell office:value-type="string" table:style-name="ce23">
            <text:p>Pedreiro</text:p>
          </table:table-cell>
          <table:table-cell table:style-name="ce23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2004-03-08T00:00:00" table:style-name="ce48">
            <text:p>08/03/2004</text:p>
          </table:table-cell>
          <table:table-cell office:value-type="float" office:value="2882.9" table:style-name="ce28">
            <text:p>2.882,90</text:p>
          </table:table-cell>
          <table:table-cell office:value-type="float" office:value="576.58000000000004" table:formula="of:=[.G134]*0.2" table:style-name="ce28">
            <text:p>576,58</text:p>
          </table:table-cell>
          <table:table-cell office:value-type="float" office:value="0" table:style-name="ce28">
            <text:p>0,00</text:p>
          </table:table-cell>
          <table:table-cell office:value-type="float" office:value="97.82" table:style-name="ce28">
            <text:p>97,82</text:p>
          </table:table-cell>
          <table:table-cell office:value-type="float" office:value="3557.3" table:formula="of:=SUM([.G134:.J134])" table:style-name="ce29">
            <text:p>3.557,3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74" table:style-name="ce85">
            <text:p>1174</text:p>
          </table:table-cell>
          <table:table-cell office:value-type="string" table:style-name="ce23">
            <text:p>Diretor Técnico de Empreendimentos Sociais</text:p>
          </table:table-cell>
          <table:table-cell office:value-type="string" table:style-name="ce24">
            <text:p>Diretor Técnico de Empreendimentos Sociais</text:p>
          </table:table-cell>
          <table:table-cell office:value-type="string" table:style-name="ce25">
            <text:p>Comissão</text:p>
          </table:table-cell>
          <table:table-cell office:value-type="string" table:style-name="ce31">
            <text:p>Diretoria Técnica de Empreendimentos Sociais</text:p>
          </table:table-cell>
          <table:table-cell office:value-type="date" office:date-value="2021-01-04T00:00:00" table:style-name="ce50">
            <text:p>04/01/2021</text:p>
          </table:table-cell>
          <table:table-cell office:value-type="float" office:value="22337.21" table:style-name="ce28">
            <text:p>22.337,2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2337.21" table:formula="of:=SUM([.G135:.J135])" table:style-name="ce29">
            <text:p>22.337,2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89" table:style-name="ce85">
            <text:p>1189</text:p>
          </table:table-cell>
          <table:table-cell office:value-type="string" table:style-name="ce23">
            <text:p>Arquiteto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2022-02-07T00:00:00" table:style-name="ce50">
            <text:p>07/02/2022</text:p>
          </table:table-cell>
          <table:table-cell office:value-type="float" office:value="7877.5" table:style-name="ce28">
            <text:p>7.877,5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3490.32" table:style-name="ce28">
            <text:p>3.490,32</text:p>
          </table:table-cell>
          <table:table-cell office:value-type="float" office:value="11367.82" table:formula="of:=SUM([.G136:.J136])" table:style-name="ce29">
            <text:p>11.367,82</text:p>
          </table:table-cell>
          <table:table-cell office:value-type="float" office:value="2012.32" table:style-name="ce28">
            <text:p>2.012,32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0" table:style-name="ce85">
            <text:p>1210</text:p>
          </table:table-cell>
          <table:table-cell office:value-type="string" table:style-name="ce23">
            <text:p>Assessor nível médio I</text:p>
          </table:table-cell>
          <table:table-cell office:value-type="string" table:style-name="ce24">
            <text:p>Assessor nível médio I</text:p>
          </table:table-cell>
          <table:table-cell office:value-type="string" table:style-name="ce25">
            <text:p>Comissão</text:p>
          </table:table-cell>
          <table:table-cell office:value-type="string" table:style-name="ce51">
            <text:p>Diretoria Comercial. Adm e Financeira</text:p>
          </table:table-cell>
          <table:table-cell office:value-type="date" office:date-value="2023-03-22T00:00:00" table:style-name="ce48">
            <text:p>22/03/2023</text:p>
          </table:table-cell>
          <table:table-cell office:value-type="float" office:value="5328.25" table:style-name="ce52">
            <text:p>5.328,2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328.25" table:formula="of:=SUM([.G137:.J137])" table:style-name="ce29">
            <text:p>5.328,2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6" table:style-name="ce85">
            <text:p>1226</text:p>
          </table:table-cell>
          <table:table-cell office:value-type="string" table:style-name="ce23">
            <text:p>Gerente de Regularização Fundiária</text:p>
          </table:table-cell>
          <table:table-cell office:value-type="string" table:style-name="ce23">
            <text:p>Gerente de Regularização Fundiária</text:p>
          </table:table-cell>
          <table:table-cell office:value-type="string" table:style-name="ce25">
            <text:p>Comissão</text:p>
          </table:table-cell>
          <table:table-cell office:value-type="string" table:style-name="ce51">
            <text:p>Gerência de Regularização Fundiária</text:p>
          </table:table-cell>
          <table:table-cell office:value-type="date" office:date-value="2025-01-28T00:00:00" table:style-name="ce48">
            <text:p>28/01/2025</text:p>
          </table:table-cell>
          <table:table-cell office:value-type="float" office:value="20848.46" table:style-name="ce52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0848.46" table:formula="of:=SUM([.G138:.J138])" table:style-name="ce29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01" table:style-name="ce85">
            <text:p>901</text:p>
          </table:table-cell>
          <table:table-cell office:value-type="string" table:style-name="ce23">
            <text:p>Técnico em Informática Jú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Diretoria da Presidência</text:p>
          </table:table-cell>
          <table:table-cell office:value-type="date" office:date-value="2010-09-27T00:00:00" table:style-name="ce48">
            <text:p>27/09/2010</text:p>
          </table:table-cell>
          <table:table-cell office:value-type="float" office:value="4525.37" table:style-name="ce28">
            <text:p>4.525,37</text:p>
          </table:table-cell>
          <table:table-cell office:value-type="float" office:value="678.81" table:style-name="ce28">
            <text:p>678,8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204.18" table:formula="of:=SUM([.G139:.J139])" table:style-name="ce29">
            <text:p>5.204,1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7" table:style-name="ce85">
            <text:p>1247</text:p>
          </table:table-cell>
          <table:table-cell office:value-type="string" table:style-name="ce23">
            <text:p>Tecnico Financeiro Ju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Coordenadoria de Liquidações e Análise de Contratos<text:s/></text:p>
          </table:table-cell>
          <table:table-cell office:value-type="date" office:date-value="2025-06-04T00:00:00" table:style-name="ce48">
            <text:p>04/06/2025</text:p>
          </table:table-cell>
          <table:table-cell office:value-type="float" office:value="4252.88" table:style-name="ce28">
            <text:p>4.252,8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13.77" table:style-name="ce28">
            <text:p>713,77</text:p>
          </table:table-cell>
          <table:table-cell office:value-type="float" office:value="4150.8900000000003" table:style-name="ce29">
            <text:p>4.150,89</text:p>
          </table:table-cell>
          <table:table-cell office:value-type="float" office:value="1086.4100000000001" table:style-name="ce28">
            <text:p>1.086,41</text:p>
          </table:table-cell>
          <table:table-cell office:value-type="float" office:value="2444.42" table:style-name="ce30">
            <text:p>2.444,42</text:p>
          </table:table-cell>
          <table:table-cell table:number-columns-repeated="16371"/>
        </table:table-row>
        <table:table-row table:style-name="ro6">
          <table:table-cell office:value-type="float" office:value="237" table:style-name="ce85">
            <text:p>237</text:p>
          </table:table-cell>
          <table:table-cell office:value-type="string" table:style-name="ce23">
            <text:p>Analista Financeiro Júnior</text:p>
          </table:table-cell>
          <table:table-cell office:value-type="string" table:style-name="ce24">
            <text:p>Coordenador de Contratação, Controle de Créditos e Seguros<text:s/></text:p>
          </table:table-cell>
          <table:table-cell office:value-type="string" table:style-name="ce25">
            <text:p>Carreira</text:p>
          </table:table-cell>
          <table:table-cell office:value-type="string" table:style-name="ce34">
            <text:p>Gerência Comercial e N. Negocios</text:p>
          </table:table-cell>
          <table:table-cell office:value-type="date" office:date-value="1979-01-08T00:00:00" table:style-name="ce48">
            <text:p>08/01/1979</text:p>
          </table:table-cell>
          <table:table-cell office:value-type="float" office:value="7326.39" table:style-name="ce28">
            <text:p>7.326,39</text:p>
          </table:table-cell>
          <table:table-cell office:value-type="float" office:value="5302.72" table:style-name="ce28">
            <text:p>5.302,72</text:p>
          </table:table-cell>
          <table:table-cell office:value-type="float" office:value="4457.4399999999996" table:style-name="ce28">
            <text:p>4.457,44</text:p>
          </table:table-cell>
          <table:table-cell office:value-type="float" office:value="191.61" table:style-name="ce28">
            <text:p>191,61</text:p>
          </table:table-cell>
          <table:table-cell office:value-type="float" office:value="17278.16" table:formula="of:=SUM([.G141:.J141])" table:style-name="ce29">
            <text:p>17.278,16</text:p>
          </table:table-cell>
          <table:table-cell office:value-type="float" office:value="4364.8100000000004" table:style-name="ce28">
            <text:p>4.364,81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25" table:style-name="ce85">
            <text:p>1125</text:p>
          </table:table-cell>
          <table:table-cell office:value-type="string" table:style-name="ce23">
            <text:p>Arquiteto Júnior</text:p>
          </table:table-cell>
          <table:table-cell office:value-type="string" table:style-name="ce23">
            <text:p>Coordenador de Projetos de Regularização Fundiária</text:p>
          </table:table-cell>
          <table:table-cell office:value-type="string" table:style-name="ce25">
            <text:p>Carreira</text:p>
          </table:table-cell>
          <table:table-cell office:value-type="string" table:style-name="ce51">
            <text:p>Gerência de Regularização Fundiária</text:p>
          </table:table-cell>
          <table:table-cell office:value-type="date" office:date-value="2018-07-03T00:00:00" table:style-name="ce48">
            <text:p>03/07/2018</text:p>
          </table:table-cell>
          <table:table-cell office:value-type="float" office:value="9453" table:style-name="ce52">
            <text:p>9.453,00</text:p>
          </table:table-cell>
          <table:table-cell office:value-type="float" office:value="642.76" table:style-name="ce28">
            <text:p>642,76</text:p>
          </table:table-cell>
          <table:table-cell office:value-type="float" office:value="3402.11" table:style-name="ce28">
            <text:p>3.402,11</text:p>
          </table:table-cell>
          <table:table-cell office:value-type="float" office:value="0" table:style-name="ce28">
            <text:p>0,00</text:p>
          </table:table-cell>
          <table:table-cell office:value-type="float" office:value="13497.87" table:formula="of:=SUM([.G142:.J142])" table:style-name="ce29">
            <text:p>13.497,8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7" table:style-name="ce85">
            <text:p>1217</text:p>
          </table:table-cell>
          <table:table-cell office:value-type="string" table:style-name="ce23">
            <text:p>Diretor Comercial, Administrativo e Financeiro</text:p>
          </table:table-cell>
          <table:table-cell office:value-type="string" table:style-name="ce23">
            <text:p>Diretor Comercial, Administrativo e Financeiro</text:p>
          </table:table-cell>
          <table:table-cell office:value-type="string" table:style-name="ce25">
            <text:p>Comissão</text:p>
          </table:table-cell>
          <table:table-cell office:value-type="string" table:style-name="ce31">
            <text:p>Diretoria Comercial. Adm e Financeira</text:p>
          </table:table-cell>
          <table:table-cell office:value-type="date" office:date-value="2024-05-20T00:00:00" table:style-name="ce49">
            <text:p>20/05/2024</text:p>
          </table:table-cell>
          <table:table-cell office:value-type="float" office:value="22337.21" table:style-name="ce28">
            <text:p>22.337,2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2337.21" table:formula="of:=SUM([.G143:.J143])" table:style-name="ce29">
            <text:p>22.337,2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3" table:style-name="ce85">
            <text:p>1263</text:p>
          </table:table-cell>
          <table:table-cell office:value-type="string" table:style-name="ce23">
            <text:p>Advogado Junior</text:p>
          </table:table-cell>
          <table:table-cell table:style-name="ce23"/>
          <table:table-cell office:value-type="string" table:style-name="ce25">
            <text:p>Carreira</text:p>
          </table:table-cell>
          <table:table-cell office:value-type="string" table:style-name="ce31">
            <text:p>Coordenadoria Juridica de Contratações</text:p>
          </table:table-cell>
          <table:table-cell office:value-type="date" office:date-value="2026-05-07T00:00:00" table:style-name="ce49">
            <text:p>07/05/2026</text:p>
          </table:table-cell>
          <table:table-cell office:value-type="float" office:value="8295.2099999999991" table:style-name="ce28">
            <text:p>8.295,2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925.3" table:style-name="ce28">
            <text:p>925,30</text:p>
          </table:table-cell>
          <table:table-cell office:value-type="float" office:value="9220.5099999999984" table:formula="of:=SUM([.G144:.J144])" table:style-name="ce29">
            <text:p>9.220,5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5" table:style-name="ce85">
            <text:p>1205</text:p>
          </table:table-cell>
          <table:table-cell office:value-type="string" table:style-name="ce23">
            <text:p>Supervisor de Transportes</text:p>
          </table:table-cell>
          <table:table-cell office:value-type="string" table:style-name="ce23">
            <text:p>Supervisor de Transportes</text:p>
          </table:table-cell>
          <table:table-cell office:value-type="string" table:style-name="ce39">
            <text:p>Comissão</text:p>
          </table:table-cell>
          <table:table-cell office:value-type="string" table:style-name="ce31">
            <text:p>Gerência Administrativa</text:p>
          </table:table-cell>
          <table:table-cell office:value-type="date" office:date-value="2023-02-01T00:00:00" table:style-name="ce27">
            <text:p>01/02/2023</text:p>
          </table:table-cell>
          <table:table-cell office:value-type="float" office:value="6743.85" table:style-name="ce28">
            <text:p>6.743,8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743.85" table:formula="of:=SUM([.G145:.J145])" table:style-name="ce29">
            <text:p>6.743,8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33" table:style-name="ce85">
            <text:p>533</text:p>
          </table:table-cell>
          <table:table-cell office:value-type="string" table:style-name="ce23">
            <text:p>Analista Financeiro Júnior</text:p>
          </table:table-cell>
          <table:table-cell office:value-type="string" table:style-name="ce24">
            <text:p>Coordenador de Liquidações e Análise de Contratos<text:s/></text:p>
          </table:table-cell>
          <table:table-cell office:value-type="string" table:style-name="ce25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86-01-14T00:00:00" table:style-name="ce48">
            <text:p>14/01/1986</text:p>
          </table:table-cell>
          <table:table-cell office:value-type="float" office:value="8791.67" table:style-name="ce28">
            <text:p>8.791,67</text:p>
          </table:table-cell>
          <table:table-cell office:value-type="float" office:value="5656.24" table:style-name="ce28">
            <text:p>5.656,24</text:p>
          </table:table-cell>
          <table:table-cell office:value-type="float" office:value="5348.9" table:style-name="ce28">
            <text:p>5.348,90</text:p>
          </table:table-cell>
          <table:table-cell office:value-type="float" office:value="0" table:style-name="ce28">
            <text:p>0,00</text:p>
          </table:table-cell>
          <table:table-cell office:value-type="float" office:value="19796.809999999998" table:formula="of:=SUM([.G146:.J146])" table:style-name="ce29">
            <text:p>19.796,8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250" table:style-name="ce85">
            <text:p>250</text:p>
          </table:table-cell>
          <table:table-cell office:value-type="string" table:style-name="ce23">
            <text:p>Técnico Administrativo Sênior</text:p>
          </table:table-cell>
          <table:table-cell office:value-type="string" table:style-name="ce23">
            <text:p>Coordenador de Gabinete</text:p>
          </table:table-cell>
          <table:table-cell office:value-type="string" table:style-name="ce39">
            <text:p>Carreira</text:p>
          </table:table-cell>
          <table:table-cell office:value-type="string" table:style-name="ce26">
            <text:p>Diretoria da Presidência</text:p>
          </table:table-cell>
          <table:table-cell office:value-type="date" office:date-value="1979-03-06T00:00:00" table:style-name="ce48">
            <text:p>06/03/1979</text:p>
          </table:table-cell>
          <table:table-cell office:value-type="float" office:value="8334.73" table:style-name="ce28">
            <text:p>8.334,73</text:p>
          </table:table-cell>
          <table:table-cell office:value-type="float" office:value="6363.27" table:style-name="ce28">
            <text:p>6.363,27</text:p>
          </table:table-cell>
          <table:table-cell office:value-type="float" office:value="5805.87" table:style-name="ce28">
            <text:p>5.805,87</text:p>
          </table:table-cell>
          <table:table-cell office:value-type="float" office:value="0" table:style-name="ce28">
            <text:p>0,00</text:p>
          </table:table-cell>
          <table:table-cell office:value-type="float" office:value="20503.87" table:formula="of:=SUM([.G147:.J147])" table:style-name="ce29">
            <text:p>20.503,8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34" table:style-name="ce85">
            <text:p>1034</text:p>
          </table:table-cell>
          <table:table-cell office:value-type="string" table:style-name="ce23">
            <text:p>Motorista</text:p>
          </table:table-cell>
          <table:table-cell table:style-name="ce23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09-11-01T11:31:12" table:style-name="ce48">
            <text:p>01/11/190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formula="of:=SUM([.G148:.J148])" table:style-name="ce29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5" table:style-name="ce85">
            <text:p>1245</text:p>
          </table:table-cell>
          <table:table-cell office:value-type="string" table:style-name="ce23">
            <text:p>Assessor Superior I</text:p>
          </table:table-cell>
          <table:table-cell office:value-type="string" table:style-name="ce24">
            <text:p>Assessoria de Diretoria da Presidência</text:p>
          </table:table-cell>
          <table:table-cell office:value-type="string" table:style-name="ce25">
            <text:p>Comissão</text:p>
          </table:table-cell>
          <table:table-cell office:value-type="string" table:style-name="ce31">
            <text:p>Assessoria de Diretoria da Presidência</text:p>
          </table:table-cell>
          <table:table-cell office:value-type="date" office:date-value="2025-05-26T00:00:00" table:style-name="ce49">
            <text:p>26/05/2025</text:p>
          </table:table-cell>
          <table:table-cell office:value-type="float" office:value="6528.97" table:style-name="ce28">
            <text:p>6.528,9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44.05" table:style-name="ce28">
            <text:p>244,05</text:p>
          </table:table-cell>
          <table:table-cell office:value-type="float" office:value="6773.02" table:formula="of:=SUM([.G149:.J149])" table:style-name="ce29">
            <text:p>6.773,02</text:p>
          </table:table-cell>
          <table:table-cell office:value-type="float" office:value="5559.47" table:style-name="ce28">
            <text:p>5.559,47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47" table:style-name="ce85">
            <text:p>1147</text:p>
          </table:table-cell>
          <table:table-cell office:value-type="string" table:style-name="ce23">
            <text:p>Advogado Ju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Jurídica do Contencioso</text:p>
          </table:table-cell>
          <table:table-cell office:value-type="date" office:date-value="2019-07-23T00:00:00" table:style-name="ce27">
            <text:p>23/07/201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3616.25" table:style-name="ce28">
            <text:p>13.616,25</text:p>
          </table:table-cell>
          <table:table-cell office:value-type="float" office:value="13616.25" table:formula="of:=SUM([.G150:.J150])" table:style-name="ce29">
            <text:p>13.616,2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443" table:style-name="ce85">
            <text:p>443</text:p>
          </table:table-cell>
          <table:table-cell office:value-type="string" table:style-name="ce23">
            <text:p>Pedreiro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80-12-18T00:00:00" table:style-name="ce53">
            <text:p>18/12/1980</text:p>
          </table:table-cell>
          <table:table-cell office:value-type="float" office:value="4113.07" table:style-name="ce28">
            <text:p>4.113,07</text:p>
          </table:table-cell>
          <table:table-cell office:value-type="float" office:value="1850.88" table:style-name="ce28">
            <text:p>1.850,8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5963.95" table:formula="of:=SUM([.G151:.J151])" table:style-name="ce29">
            <text:p>5.963,9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67" table:style-name="ce85">
            <text:p>967</text:p>
          </table:table-cell>
          <table:table-cell office:value-type="string" table:style-name="ce23">
            <text:p>Assistente Social Júnior</text:p>
          </table:table-cell>
          <table:table-cell table:style-name="ce23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4-09T00:00:00" table:style-name="ce53">
            <text:p>09/04/2012</text:p>
          </table:table-cell>
          <table:table-cell office:value-type="float" office:value="7066.65" table:style-name="ce28">
            <text:p>7.066,65</text:p>
          </table:table-cell>
          <table:table-cell office:value-type="float" office:value="706.66499999999996" table:formula="of:=[.G152]*0.1" table:style-name="ce28">
            <text:p>706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773.3149999999996" table:formula="of:=SUM([.G152:.J152])" table:style-name="ce29">
            <text:p>7.773,3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7" table:style-name="ce85">
            <text:p>1207</text:p>
          </table:table-cell>
          <table:table-cell office:value-type="string" table:style-name="ce23">
            <text:p>Coordenador de Governança Corpoativa e Compliance</text:p>
          </table:table-cell>
          <table:table-cell office:value-type="string" table:style-name="ce23">
            <text:p>Coordenador de Governança Corpoativa e Compliance</text:p>
          </table:table-cell>
          <table:table-cell office:value-type="string" table:style-name="ce39">
            <text:p>Comissão</text:p>
          </table:table-cell>
          <table:table-cell office:value-type="string" table:style-name="ce31">
            <text:p>Gerência de Governança Corporativa e Compliance</text:p>
          </table:table-cell>
          <table:table-cell office:value-type="date" office:date-value="2023-03-09T00:00:00" table:style-name="ce27">
            <text:p>09/03/2023</text:p>
          </table:table-cell>
          <table:table-cell office:value-type="float" office:value="10712.59" table:style-name="ce35">
            <text:p>10.712,5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20.13" table:style-name="ce28">
            <text:p>120,13</text:p>
          </table:table-cell>
          <table:table-cell office:value-type="float" office:value="10832.72" table:formula="of:=SUM([.G153:.J153])" table:style-name="ce29">
            <text:p>10.832,72</text:p>
          </table:table-cell>
          <table:table-cell office:value-type="float" office:value="2736.56" table:style-name="ce28">
            <text:p>2.736,56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6" table:style-name="ce85">
            <text:p>1256</text:p>
          </table:table-cell>
          <table:table-cell office:value-type="string" table:style-name="ce23">
            <text:p>Supervisor de Gestão de Pessoas</text:p>
          </table:table-cell>
          <table:table-cell office:value-type="string" table:style-name="ce23">
            <text:p>Supervisor de Gestão de Pessoas</text:p>
          </table:table-cell>
          <table:table-cell office:value-type="string" table:style-name="ce25">
            <text:p>Comissão</text:p>
          </table:table-cell>
          <table:table-cell office:value-type="string" table:style-name="ce31">
            <text:p>Supervisão de Gestão de Pessoas<text:s/></text:p>
          </table:table-cell>
          <table:table-cell office:value-type="date" office:date-value="2026-02-03T00:00:00" table:style-name="ce27">
            <text:p>03/02/2026</text:p>
          </table:table-cell>
          <table:table-cell office:value-type="float" office:value="6743.85" table:style-name="ce35">
            <text:p>6.743,8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66.07" table:style-name="ce28">
            <text:p>666,07</text:p>
          </table:table-cell>
          <table:table-cell office:value-type="float" office:value="7409.92" table:formula="of:=SUM([.G154:.J154])" table:style-name="ce29">
            <text:p>7.409,9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94" table:style-name="ce85">
            <text:p>694</text:p>
          </table:table-cell>
          <table:table-cell office:value-type="string" table:style-name="ce23">
            <text:p>Atendente Habitacional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1997-12-01T00:00:00" table:style-name="ce27">
            <text:p>01/12/1997</text:p>
          </table:table-cell>
          <table:table-cell office:value-type="float" office:value="4012.93" table:style-name="ce28">
            <text:p>4.012,93</text:p>
          </table:table-cell>
          <table:table-cell office:value-type="float" office:value="1003.2325" table:formula="of:=[.G155]*0.25" table:style-name="ce28">
            <text:p>1.003,23</text:p>
          </table:table-cell>
          <table:table-cell office:value-type="float" office:value="0" table:style-name="ce28">
            <text:p>0,00</text:p>
          </table:table-cell>
          <table:table-cell office:value-type="float" office:value="56.26" table:style-name="ce28">
            <text:p>56,26</text:p>
          </table:table-cell>
          <table:table-cell office:value-type="float" office:value="5072.4224999999997" table:formula="of:=SUM([.G155:.J155])" table:style-name="ce29">
            <text:p>5.072,42</text:p>
          </table:table-cell>
          <table:table-cell office:value-type="float" office:value="1281.3900000000001" table:style-name="ce28">
            <text:p>1.281,39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281" table:style-name="ce85">
            <text:p>281</text:p>
          </table:table-cell>
          <table:table-cell office:value-type="string" table:style-name="ce23">
            <text:p>Assistente Social Sênior</text:p>
          </table:table-cell>
          <table:table-cell table:style-name="ce24"/>
          <table:table-cell office:value-type="string" table:style-name="ce25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1979-07-02T00:00:00" table:style-name="ce27">
            <text:p>02/07/1979</text:p>
          </table:table-cell>
          <table:table-cell office:value-type="float" office:value="12283.3" table:style-name="ce28">
            <text:p>12.283,30</text:p>
          </table:table-cell>
          <table:table-cell office:value-type="float" office:value="5527.4849999999997" table:formula="of:=([.G156]+[.I156])*0.45" table:style-name="ce28">
            <text:p>5.527,4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7810.785" table:formula="of:=SUM([.G156:.J156])" table:style-name="ce29">
            <text:p>17.810,7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74" table:style-name="ce85">
            <text:p>574</text:p>
          </table:table-cell>
          <table:table-cell office:value-type="string" table:style-name="ce36">
            <text:p>Assistente Administrativo Sê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Jurídica do Contencioso</text:p>
          </table:table-cell>
          <table:table-cell office:value-type="date" office:date-value="1989-02-01T00:00:00" table:style-name="ce27">
            <text:p>01/02/1989</text:p>
          </table:table-cell>
          <table:table-cell office:value-type="float" office:value="3234.67" table:style-name="ce28">
            <text:p>3.234,67</text:p>
          </table:table-cell>
          <table:table-cell office:value-type="float" office:value="1132.1300000000001" table:style-name="ce28">
            <text:p>1.132,13</text:p>
          </table:table-cell>
          <table:table-cell office:value-type="float" office:value="0" table:style-name="ce28">
            <text:p>0,00</text:p>
          </table:table-cell>
          <table:table-cell office:value-type="float" office:value="122.44" table:style-name="ce28">
            <text:p>122,44</text:p>
          </table:table-cell>
          <table:table-cell office:value-type="float" office:value="4489.24" table:formula="of:=SUM([.G157:.J157])" table:style-name="ce29">
            <text:p>4.489,24</text:p>
          </table:table-cell>
          <table:table-cell office:value-type="float" office:value="2788.77" table:style-name="ce28">
            <text:p>2.788,77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90" table:style-name="ce85">
            <text:p>990</text:p>
          </table:table-cell>
          <table:table-cell office:value-type="string" table:style-name="ce36">
            <text:p>Assistente Social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7-16T00:00:00" table:style-name="ce27">
            <text:p>16/07/2012</text:p>
          </table:table-cell>
          <table:table-cell office:value-type="float" office:value="7066.65" table:style-name="ce28">
            <text:p>7.066,65</text:p>
          </table:table-cell>
          <table:table-cell office:value-type="float" office:value="706.66499999999996" table:formula="of:=([.G158]+[.I158])*0.1" table:style-name="ce28">
            <text:p>706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773.3149999999996" table:formula="of:=SUM([.G158:.J158])" table:style-name="ce29">
            <text:p>7.773,32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93" table:style-name="ce85">
            <text:p>993</text:p>
          </table:table-cell>
          <table:table-cell office:value-type="string" table:style-name="ce36">
            <text:p>Assistente Social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8-01T00:00:00" table:style-name="ce27">
            <text:p>01/08/2012</text:p>
          </table:table-cell>
          <table:table-cell office:value-type="float" office:value="7066.66" table:style-name="ce28">
            <text:p>7.066,66</text:p>
          </table:table-cell>
          <table:table-cell office:value-type="float" office:value="706.66600000000005" table:formula="of:=([.G159]+[.I159])*0.1" table:style-name="ce28">
            <text:p>706,6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7773.326" table:formula="of:=SUM([.G159:.J159])" table:style-name="ce29">
            <text:p>7.773,3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61" table:style-name="ce85">
            <text:p>961</text:p>
          </table:table-cell>
          <table:table-cell office:value-type="string" table:style-name="ce36">
            <text:p>Assistente Social Júnior</text:p>
          </table:table-cell>
          <table:table-cell table:style-name="ce37"/>
          <table:table-cell office:value-type="string" table:style-name="ce38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3-05T00:00:00" table:style-name="ce27">
            <text:p>05/03/2012</text:p>
          </table:table-cell>
          <table:table-cell office:value-type="float" office:value="5888.88" table:style-name="ce28">
            <text:p>5.888,88</text:p>
          </table:table-cell>
          <table:table-cell office:value-type="float" office:value="588.88800000000003" table:formula="of:=[.G160]*0.1" table:style-name="ce28">
            <text:p>588,89</text:p>
          </table:table-cell>
          <table:table-cell office:value-type="float" office:value="0" table:style-name="ce28">
            <text:p>0,00</text:p>
          </table:table-cell>
          <table:table-cell office:value-type="float" office:value="217.93" table:style-name="ce28">
            <text:p>217,93</text:p>
          </table:table-cell>
          <table:table-cell office:value-type="float" office:value="6695.6980000000003" table:formula="of:=SUM([.G160:.J160])" table:style-name="ce29">
            <text:p>6.695,70</text:p>
          </table:table-cell>
          <table:table-cell office:value-type="float" office:value="4964.29" table:style-name="ce28">
            <text:p>4.964,29</text:p>
          </table:table-cell>
          <table:table-cell office:value-type="float" office:value="3723.21" table:style-name="ce30">
            <text:p>3.723,21</text:p>
          </table:table-cell>
          <table:table-cell table:number-columns-repeated="16371"/>
        </table:table-row>
        <table:table-row table:style-name="ro6">
          <table:table-cell office:value-type="float" office:value="1063" table:style-name="ce85">
            <text:p>1063</text:p>
          </table:table-cell>
          <table:table-cell office:value-type="string" table:style-name="ce36">
            <text:p>Arquiteto Júnior</text:p>
          </table:table-cell>
          <table:table-cell table:style-name="ce36"/>
          <table:table-cell office:value-type="string" table:style-name="ce38">
            <text:p>Carreira</text:p>
          </table:table-cell>
          <table:table-cell office:value-type="string" table:style-name="ce31">
            <text:p>Gerência de Empreendimentos Hab. de Interesse Social</text:p>
          </table:table-cell>
          <table:table-cell office:value-type="date" office:date-value="2014-05-06T00:00:00" table:style-name="ce27">
            <text:p>06/05/2014</text:p>
          </table:table-cell>
          <table:table-cell office:value-type="float" office:value="5671.8" table:style-name="ce28">
            <text:p>5.671,80</text:p>
          </table:table-cell>
          <table:table-cell office:value-type="float" office:value="567.18000000000006" table:formula="of:=[.G161]*0.1" table:style-name="ce28">
            <text:p>567,18</text:p>
          </table:table-cell>
          <table:table-cell office:value-type="float" office:value="0" table:style-name="ce28">
            <text:p>0,00</text:p>
          </table:table-cell>
          <table:table-cell office:value-type="float" office:value="899.3" table:style-name="ce28">
            <text:p>899,30</text:p>
          </table:table-cell>
          <table:table-cell office:value-type="float" office:value="7138.2800000000007" table:formula="of:=SUM([.G161:.J161])" table:style-name="ce29">
            <text:p>7.138,28</text:p>
          </table:table-cell>
          <table:table-cell office:value-type="float" office:value="5312.53" table:style-name="ce28">
            <text:p>5.312,53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80" table:style-name="ce85">
            <text:p>1180</text:p>
          </table:table-cell>
          <table:table-cell office:value-type="string" table:style-name="ce36">
            <text:p>Assessor Superior I</text:p>
          </table:table-cell>
          <table:table-cell table:style-name="ce54"/>
          <table:table-cell office:value-type="string" table:style-name="ce38">
            <text:p>Comissão</text:p>
          </table:table-cell>
          <table:table-cell office:value-type="string" table:style-name="ce31">
            <text:p>Diretoria da Presidência</text:p>
          </table:table-cell>
          <table:table-cell office:value-type="date" office:date-value="2021-02-26T00:00:00" table:style-name="ce27">
            <text:p>26/02/2021</text:p>
          </table:table-cell>
          <table:table-cell office:value-type="float" office:value="10881.61" table:style-name="ce28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0881.61" table:formula="of:=SUM([.G162:.J162])" table:style-name="ce29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4" table:style-name="ce85">
            <text:p>1244</text:p>
          </table:table-cell>
          <table:table-cell office:value-type="string" table:style-name="ce55">
            <text:p>Assessor Superior I</text:p>
          </table:table-cell>
          <table:table-cell office:value-type="string" table:style-name="ce56">
            <text:p>Assessoria da Diretoria Técnica de Regularização Fundiária<text:s/></text:p>
          </table:table-cell>
          <table:table-cell office:value-type="string" table:style-name="ce57">
            <text:p>Comissão</text:p>
          </table:table-cell>
          <table:table-cell office:value-type="string" table:style-name="ce31">
            <text:p>Assessoria da Diretoria Técnica de Regularização Fundiária<text:s/></text:p>
          </table:table-cell>
          <table:table-cell office:value-type="date" office:date-value="2025-05-14T00:00:00" table:style-name="ce27">
            <text:p>14/05/2025</text:p>
          </table:table-cell>
          <table:table-cell office:value-type="float" office:value="8342.57" table:style-name="ce28">
            <text:p>8.342,5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42.38" table:style-name="ce28">
            <text:p>142,38</text:p>
          </table:table-cell>
          <table:table-cell office:value-type="float" office:value="8484.9499999999989" table:formula="of:=SUM([.G163:.J163])" table:style-name="ce29">
            <text:p>8.484,9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37" table:style-name="ce85">
            <text:p>1137</text:p>
          </table:table-cell>
          <table:table-cell office:value-type="string" table:style-name="ce55">
            <text:p>Advogado Júnior</text:p>
          </table:table-cell>
          <table:table-cell office:value-type="string" table:style-name="ce58">
            <text:p>Coordenador Jurídico Consultivo</text:p>
          </table:table-cell>
          <table:table-cell office:value-type="string" table:style-name="ce57">
            <text:p>Carreira</text:p>
          </table:table-cell>
          <table:table-cell office:value-type="string" table:style-name="ce31">
            <text:p>Gerência Jurídica Consultiva e de Contratações</text:p>
          </table:table-cell>
          <table:table-cell office:value-type="date" office:date-value="2019-05-02T00:00:00" table:style-name="ce27">
            <text:p>02/05/2019</text:p>
          </table:table-cell>
          <table:table-cell office:value-type="float" office:value="8295.2099999999991" table:style-name="ce28">
            <text:p>8.295,21</text:p>
          </table:table-cell>
          <table:table-cell office:value-type="float" office:value="642.76" table:style-name="ce28">
            <text:p>642,76</text:p>
          </table:table-cell>
          <table:table-cell office:value-type="float" office:value="4559.8999999999996" table:style-name="ce28">
            <text:p>4.559,90</text:p>
          </table:table-cell>
          <table:table-cell office:value-type="float" office:value="2908.08" table:style-name="ce28">
            <text:p>2.908,08</text:p>
          </table:table-cell>
          <table:table-cell office:value-type="float" office:value="16405.949999999997" table:formula="of:=SUM([.G164:.J164])" table:style-name="ce29">
            <text:p>16.405,95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8" table:style-name="ce85">
            <text:p>1258</text:p>
          </table:table-cell>
          <table:table-cell office:value-type="string" table:style-name="ce55">
            <text:p>Gerente de Gov Corporativ</text:p>
          </table:table-cell>
          <table:table-cell office:value-type="string" table:style-name="ce58">
            <text:p>Gerência de Governança Corporativa e Compliance<text:s/></text:p>
          </table:table-cell>
          <table:table-cell office:value-type="string" table:style-name="ce57">
            <text:p>Comissão</text:p>
          </table:table-cell>
          <table:table-cell office:value-type="string" table:style-name="ce31">
            <text:p>Gerência de Governança Corporativa e Compliance<text:s/></text:p>
          </table:table-cell>
          <table:table-cell office:value-type="date" office:date-value="2026-03-11T00:00:00" table:style-name="ce27">
            <text:p>11/03/2026</text:p>
          </table:table-cell>
          <table:table-cell office:value-type="float" office:value="20848.46" table:style-name="ce28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20848.46" table:formula="of:=SUM([.G165:.J165])" table:style-name="ce29">
            <text:p>20.848,46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92" table:style-name="ce85">
            <text:p>692</text:p>
          </table:table-cell>
          <table:table-cell office:value-type="string" table:style-name="ce55">
            <text:p>Técnico Administrativo Júnior</text:p>
          </table:table-cell>
          <table:table-cell office:value-type="string" table:style-name="ce58">
            <text:p>Coordenador de Administração</text:p>
          </table:table-cell>
          <table:table-cell office:value-type="string" table:style-name="ce57">
            <text:p>Carreira</text:p>
          </table:table-cell>
          <table:table-cell office:value-type="string" table:style-name="ce31">
            <text:p>Gerência Administrativa</text:p>
          </table:table-cell>
          <table:table-cell office:value-type="date" office:date-value="1997-12-02T00:00:00" table:style-name="ce27">
            <text:p>02/12/1997</text:p>
          </table:table-cell>
          <table:table-cell office:value-type="float" office:value="5855.41" table:style-name="ce28">
            <text:p>5.855,41</text:p>
          </table:table-cell>
          <table:table-cell office:value-type="float" office:value="3213.78" table:style-name="ce28">
            <text:p>3.213,78</text:p>
          </table:table-cell>
          <table:table-cell office:value-type="float" office:value="6999.7" table:style-name="ce28">
            <text:p>6.999,70</text:p>
          </table:table-cell>
          <table:table-cell office:value-type="float" office:value="0" table:style-name="ce28">
            <text:p>0,00</text:p>
          </table:table-cell>
          <table:table-cell office:value-type="float" office:value="16068.89" table:formula="of:=SUM([.G166:.J166])" table:style-name="ce29">
            <text:p>16.068,89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300" table:style-name="ce85">
            <text:p>300</text:p>
          </table:table-cell>
          <table:table-cell office:value-type="string" table:style-name="ce56">
            <text:p>Analista Administrativo Júnior</text:p>
          </table:table-cell>
          <table:table-cell table:style-name="ce58"/>
          <table:table-cell office:value-type="string" table:style-name="ce57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79-08-29T00:00:00" table:style-name="ce27">
            <text:p>29/08/1979</text:p>
          </table:table-cell>
          <table:table-cell office:value-type="float" office:value="5000.8500000000004" table:style-name="ce28">
            <text:p>5.000,85</text:p>
          </table:table-cell>
          <table:table-cell office:value-type="float" office:value="3393.5" table:style-name="ce28">
            <text:p>3.393,50</text:p>
          </table:table-cell>
          <table:table-cell office:value-type="float" office:value="2540.25" table:style-name="ce28">
            <text:p>2.540,25</text:p>
          </table:table-cell>
          <table:table-cell office:value-type="float" office:value="613.12" table:style-name="ce28">
            <text:p>613,12</text:p>
          </table:table-cell>
          <table:table-cell office:value-type="float" office:value="11547.720000000001" table:formula="of:=SUM([.G167:.J167])" table:style-name="ce29">
            <text:p>11.547,72</text:p>
          </table:table-cell>
          <table:table-cell office:value-type="float" office:value="13966.35" table:style-name="ce28">
            <text:p>13.966,35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08" table:style-name="ce85">
            <text:p>508</text:p>
          </table:table-cell>
          <table:table-cell office:value-type="string" table:style-name="ce55">
            <text:p>Assistente Habitacional Júnior</text:p>
          </table:table-cell>
          <table:table-cell table:style-name="ce58"/>
          <table:table-cell office:value-type="string" table:style-name="ce57">
            <text:p>Carreira</text:p>
          </table:table-cell>
          <table:table-cell office:value-type="string" table:style-name="ce26">
            <text:p>Gerência Financeira e Contábil</text:p>
          </table:table-cell>
          <table:table-cell office:value-type="date" office:date-value="1982-08-29T00:00:00" table:style-name="ce27">
            <text:p>29/08/1982</text:p>
          </table:table-cell>
          <table:table-cell office:value-type="float" office:value="5929.74" table:style-name="ce28">
            <text:p>5.929,74</text:p>
          </table:table-cell>
          <table:table-cell office:value-type="float" office:value="2371.9" table:style-name="ce28">
            <text:p>2.371,9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8301.64" table:formula="of:=SUM([.G168:.J168])" table:style-name="ce29">
            <text:p>8.301,6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3" table:style-name="ce85">
            <text:p>1223</text:p>
          </table:table-cell>
          <table:table-cell office:value-type="string" table:style-name="ce59">
            <text:p>Analista Programador Junior</text:p>
          </table:table-cell>
          <table:table-cell table:style-name="ce60"/>
          <table:table-cell office:value-type="string" table:style-name="ce61">
            <text:p>Carreira</text:p>
          </table:table-cell>
          <table:table-cell office:value-type="string" table:style-name="ce26">
            <text:p>Diretoria da Presidência</text:p>
          </table:table-cell>
          <table:table-cell office:value-type="date" office:date-value="2024-10-21T00:00:00" table:style-name="ce27">
            <text:p>21/10/2024</text:p>
          </table:table-cell>
          <table:table-cell office:value-type="float" office:value="6881.13" table:style-name="ce28">
            <text:p>6.881,1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881.13" table:formula="of:=SUM([.G169:.J169])" table:style-name="ce29">
            <text:p>6.881,1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3" table:style-name="ce85">
            <text:p>1243</text:p>
          </table:table-cell>
          <table:table-cell office:value-type="string" table:style-name="ce62">
            <text:p>Assessor Superior I</text:p>
          </table:table-cell>
          <table:table-cell office:value-type="string" table:style-name="ce60">
            <text:p>Assessoria da Diretoria <text:s/>Comercial, Administrativa e Financeira<text:s/></text:p>
          </table:table-cell>
          <table:table-cell office:value-type="string" table:style-name="ce63">
            <text:p>Comissão</text:p>
          </table:table-cell>
          <table:table-cell office:value-type="string" table:style-name="ce64">
            <text:p>Assessoria da Diretoria <text:s/>Comercial, Administrativa e Financeira<text:s/></text:p>
          </table:table-cell>
          <table:table-cell office:value-type="date" office:date-value="2025-05-12T00:00:00" table:style-name="ce27">
            <text:p>12/05/2025</text:p>
          </table:table-cell>
          <table:table-cell office:value-type="float" office:value="10881.61" table:style-name="ce28">
            <text:p>10.881,61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6228.17" table:style-name="ce29">
            <text:p>6.228,17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5" table:style-name="ce85">
            <text:p>1225</text:p>
          </table:table-cell>
          <table:table-cell office:value-type="string" table:style-name="ce81">
            <text:p>Supervisor de Administração de Pessoal</text:p>
          </table:table-cell>
          <table:table-cell office:value-type="string" table:style-name="ce65">
            <text:p>Supervisor de Administração de Pessoal</text:p>
          </table:table-cell>
          <table:table-cell office:value-type="string" table:style-name="ce66">
            <text:p>Comissão</text:p>
          </table:table-cell>
          <table:table-cell office:value-type="string" table:style-name="ce64">
            <text:p>Diretoria da Presidência</text:p>
          </table:table-cell>
          <table:table-cell office:value-type="date" office:date-value="2025-01-20T00:00:00" table:style-name="ce27">
            <text:p>20/01/2025</text:p>
          </table:table-cell>
          <table:table-cell office:value-type="float" office:value="3371.93" table:style-name="ce28">
            <text:p>3.371,93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855.15" table:style-name="ce28">
            <text:p>855,15</text:p>
          </table:table-cell>
          <table:table-cell office:value-type="float" office:value="4227.08" table:formula="of:=SUM([.G171:.J171])" table:style-name="ce29">
            <text:p>4.227,08</text:p>
          </table:table-cell>
          <table:table-cell office:value-type="float" office:value="4306.83" table:style-name="ce28">
            <text:p>4.306,83</text:p>
          </table:table-cell>
          <table:table-cell office:value-type="float" office:value="3230.12" table:style-name="ce30">
            <text:p>3.230,12</text:p>
          </table:table-cell>
          <table:table-cell table:number-columns-repeated="16371"/>
        </table:table-row>
        <table:table-row table:style-name="ro6">
          <table:table-cell office:value-type="float" office:value="1246" table:style-name="ce85">
            <text:p>1246</text:p>
          </table:table-cell>
          <table:table-cell office:value-type="string" table:style-name="ce37">
            <text:p>Tecnico Administrativo Junior</text:p>
          </table:table-cell>
          <table:table-cell office:value-type="string" table:style-name="ce37">
            <text:p>Coordenadoria de Comercialização</text:p>
          </table:table-cell>
          <table:table-cell office:value-type="string" table:style-name="ce38">
            <text:p>Carreira</text:p>
          </table:table-cell>
          <table:table-cell office:value-type="string" table:style-name="ce31">
            <text:p>Coordenadoria de Comercialização</text:p>
          </table:table-cell>
          <table:table-cell office:value-type="date" office:date-value="2025-06-02T00:00:00" table:style-name="ce27">
            <text:p>02/06/2025</text:p>
          </table:table-cell>
          <table:table-cell office:value-type="float" office:value="4252.88" table:style-name="ce28">
            <text:p>4.252,8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office:value-type="float" office:value="143.09" table:style-name="ce28">
            <text:p>143,09</text:p>
          </table:table-cell>
          <table:table-cell office:value-type="float" office:value="4395.97" table:formula="of:=SUM([.G172:.J172])" table:style-name="ce29">
            <text:p>4.395,97</text:p>
          </table:table-cell>
          <table:table-cell office:value-type="float" office:value="3259.22" table:style-name="ce28">
            <text:p>3.259,22</text:p>
          </table:table-cell>
          <table:table-cell office:value-type="float" office:value="2444.42" table:style-name="ce30">
            <text:p>2.444,42</text:p>
          </table:table-cell>
          <table:table-cell table:number-columns-repeated="16371"/>
        </table:table-row>
        <table:table-row table:style-name="ro6">
          <table:table-cell office:value-type="float" office:value="978" table:style-name="ce85">
            <text:p>978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8">
            <text:p>Carreira</text:p>
          </table:table-cell>
          <table:table-cell office:value-type="string" table:style-name="ce31">
            <text:p>Gerência de Regularização Fundiária</text:p>
          </table:table-cell>
          <table:table-cell office:value-type="date" office:date-value="2012-06-13T00:00:00" table:style-name="ce27">
            <text:p>13/06/2012</text:p>
          </table:table-cell>
          <table:table-cell office:value-type="float" office:value="6359.99" table:style-name="ce28">
            <text:p>6.359,99</text:p>
          </table:table-cell>
          <table:table-cell office:value-type="float" office:value="635.99900000000002" table:formula="of:=[.G173]*0.1" table:style-name="ce28">
            <text:p>636,00</text:p>
          </table:table-cell>
          <table:table-cell office:value-type="float" office:value="0" table:style-name="ce28">
            <text:p>0,00</text:p>
          </table:table-cell>
          <table:table-cell office:value-type="float" office:value="43.59" table:style-name="ce28">
            <text:p>43,59</text:p>
          </table:table-cell>
          <table:table-cell office:value-type="float" office:value="7039.5789999999997" table:formula="of:=SUM([.G173:.J173])" table:style-name="ce29">
            <text:p>7.039,58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2" table:style-name="ce86">
            <text:p>1252</text:p>
          </table:table-cell>
          <table:table-cell office:value-type="string" table:style-name="ce67">
            <text:p>Supervisor de Contas a Pagar e a Receber</text:p>
          </table:table-cell>
          <table:table-cell office:value-type="string" table:style-name="ce67">
            <text:p>Supervisor de Contas a Pagar e a Receber</text:p>
          </table:table-cell>
          <table:table-cell office:value-type="string" table:style-name="ce68">
            <text:p>Comissão</text:p>
          </table:table-cell>
          <table:table-cell office:value-type="string" table:style-name="ce67">
            <text:p>Supervisor de Contas a Pagar e a Receber</text:p>
          </table:table-cell>
          <table:table-cell office:value-type="date" office:date-value="2025-10-01T00:00:00" table:style-name="ce47">
            <text:p>01/10/2025</text:p>
          </table:table-cell>
          <table:table-cell office:value-type="float" office:value="6743.85" table:style-name="ce69">
            <text:p>6.743,85</text:p>
          </table:table-cell>
          <table:table-cell office:value-type="float" office:value="0" table:style-name="ce69">
            <text:p>0,00</text:p>
          </table:table-cell>
          <table:table-cell office:value-type="float" office:value="0" table:style-name="ce69">
            <text:p>0,00</text:p>
          </table:table-cell>
          <table:table-cell office:value-type="float" office:value="0" table:style-name="ce69">
            <text:p>0,00</text:p>
          </table:table-cell>
          <table:table-cell office:value-type="float" office:value="6460.24" table:style-name="ce29">
            <text:p>6.460,24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05" table:style-name="ce70">
            <text:p>905</text:p>
          </table:table-cell>
          <table:table-cell office:value-type="string" table:style-name="ce82">
            <text:p>Técnico Imobiliário Júnior</text:p>
          </table:table-cell>
          <table:table-cell table:style-name="ce58"/>
          <table:table-cell office:value-type="string" table:style-name="ce66">
            <text:p>Carreira</text:p>
          </table:table-cell>
          <table:table-cell office:value-type="string" table:style-name="ce71">
            <text:p>Gerência Comercial e N. Negocios</text:p>
          </table:table-cell>
          <table:table-cell office:value-type="date" office:date-value="2010-11-22T00:00:00" table:style-name="ce48">
            <text:p>22/11/2010</text:p>
          </table:table-cell>
          <table:table-cell office:value-type="float" office:value="2510.11" table:style-name="ce72">
            <text:p>2.510,11</text:p>
          </table:table-cell>
          <table:table-cell office:value-type="float" office:value="376.52" table:style-name="ce72">
            <text:p>376,52</text:p>
          </table:table-cell>
          <table:table-cell office:value-type="float" office:value="0" table:style-name="ce72">
            <text:p>0,00</text:p>
          </table:table-cell>
          <table:table-cell office:value-type="float" office:value="161.87" table:style-name="ce72">
            <text:p>161,87</text:p>
          </table:table-cell>
          <table:table-cell office:value-type="float" office:value="3048.5" table:formula="of:=SUM([.G175:.J175])" table:style-name="ce29">
            <text:p>3.048,50</text:p>
          </table:table-cell>
          <table:table-cell office:value-type="float" office:value="3686.97" table:style-name="ce28">
            <text:p>3.686,97</text:p>
          </table:table-cell>
          <table:table-cell office:value-type="float" office:value="0" table:style-name="ce30">
            <text:p>0,00</text:p>
          </table:table-cell>
          <table:table-cell table:number-columns-repeated="16371"/>
        </table:table-row>
        <table:table-row table:style-name="ro1">
          <table:table-cell table:number-columns-repeated="2" table:style-name="ce5"/>
          <table:table-cell table:style-name="ce73"/>
          <table:table-cell table:number-columns-repeated="3" table:style-name="ce5"/>
          <table:table-cell office:value-type="float" office:value="1249307.6299999992" table:formula="of:=SUM([.G7:.G175])" table:style-name="ce74">
            <text:p>1.249.307,63</text:p>
          </table:table-cell>
          <table:table-cell office:value-type="float" office:value="182098.61449999997" table:formula="of:=SUM([.H7:.H175])" table:style-name="ce74">
            <text:p>182.098,61</text:p>
          </table:table-cell>
          <table:table-cell office:value-type="float" office:value="169842.91" table:formula="of:=SUM([.I7:.I175])" table:style-name="ce74">
            <text:p>169.842,91</text:p>
          </table:table-cell>
          <table:table-cell office:value-type="float" office:value="71711.449999999983" table:formula="of:=SUM([.J7:.J175])" table:style-name="ce74">
            <text:p>71.711,45</text:p>
          </table:table-cell>
          <table:table-cell office:value-type="float" office:value="1667401.3744999985" table:formula="of:=SUM([.K7:.K175])" table:style-name="ce74">
            <text:p>1.667.401,37</text:p>
          </table:table-cell>
          <table:table-cell office:value-type="float" office:value="183580.50999999998" table:formula="of:=SUM([.L7:.L175])" table:style-name="ce74">
            <text:p>183.580,51</text:p>
          </table:table-cell>
          <table:table-cell office:value-type="float" office:value="23415.89" table:formula="of:=SUM([.M7:.M175])" table:style-name="ce74">
            <text:p>23.415,89</text:p>
          </table:table-cell>
          <table:table-cell table:number-columns-repeated="16371"/>
        </table:table-row>
        <table:table-row table:style-name="ro1">
          <table:table-cell table:number-columns-repeated="2" table:style-name="ce5"/>
          <table:table-cell table:style-name="ce73"/>
          <table:table-cell table:number-columns-repeated="3" table:style-name="ce5"/>
          <table:table-cell table:number-columns-repeated="4" table:style-name="ce74"/>
          <table:table-cell table:style-name="ce75"/>
          <table:table-cell table:number-columns-repeated="2" table:style-name="ce74"/>
          <table:table-cell table:number-columns-repeated="16371"/>
        </table:table-row>
        <table:table-row table:style-name="ro1">
          <table:table-cell table:number-columns-repeated="2" table:style-name="ce5"/>
          <table:table-cell table:style-name="ce73"/>
          <table:table-cell table:number-columns-repeated="3" table:style-name="ce5"/>
          <table:table-cell table:number-columns-repeated="4" table:style-name="ce74"/>
          <table:table-cell table:number-columns-repeated="3" table:style-name="ce76"/>
          <table:table-cell table:number-columns-repeated="16371"/>
        </table:table-row>
        <table:table-row table:style-name="ro1">
          <table:table-cell office:value-type="string" table:style-name="ce77">
            <text:p>* Hora Extra, DSR, Salário Família, Auxilio Creche, Auxílio Especial - PCD, Complementação de Auxílio Previdenciário, Diferenças Salariais e Diferenças de Auxílio Creche .</text:p>
          </table:table-cell>
          <table:table-cell table:style-name="ce5"/>
          <table:table-cell table:style-name="ce73"/>
          <table:table-cell table:number-columns-repeated="3" table:style-name="ce5"/>
          <table:table-cell table:number-columns-repeated="4" table:style-name="ce74"/>
          <table:table-cell table:style-name="ce5"/>
          <table:table-cell table:number-columns-repeated="2" table:style-name="ce76"/>
          <table:table-cell table:number-columns-repeated="16371"/>
        </table:table-row>
        <table:table-row table:style-name="ro1">
          <table:table-cell office:value-type="string" table:style-name="ce77">
            <text:p>** Vencimentos brutos referente às férias, incluindo abono pecuniário.</text:p>
          </table:table-cell>
          <table:table-cell table:style-name="ce5"/>
          <table:table-cell table:style-name="ce73"/>
          <table:table-cell table:number-columns-repeated="3" table:style-name="ce5"/>
          <table:table-cell table:number-columns-repeated="4" table:style-name="ce74"/>
          <table:table-cell table:style-name="ce5"/>
          <table:table-cell table:number-columns-repeated="2" table:style-name="ce76"/>
          <table:table-cell table:number-columns-repeated="16371"/>
        </table:table-row>
        <table:table-row table:style-name="ro1">
          <table:table-cell office:value-type="string" table:style-name="ce78">
            <text:p>*** Os vencimentos mensais consideram os valores brutos e não consideram eventuais faltas e descontos</text:p>
          </table:table-cell>
          <table:table-cell table:style-name="ce5"/>
          <table:table-cell table:style-name="ce73"/>
          <table:table-cell table:style-name="ce79"/>
          <table:table-cell table:number-columns-repeated="2" table:style-name="ce5"/>
          <table:table-cell table:style-name="ce74"/>
          <table:table-cell table:style-name="ce5"/>
          <table:table-cell table:number-columns-repeated="2" table:style-name="ce74"/>
          <table:table-cell table:style-name="ce5"/>
          <table:table-cell table:number-columns-repeated="2" table:style-name="ce76"/>
          <table:table-cell table:number-columns-repeated="16371"/>
        </table:table-row>
        <table:table-row table:number-rows-repeated="1048395" table:style-name="ro1">
          <table:table-cell table:number-columns-repeated="16384"/>
        </table:table-row>
        <table:named-expressions>
          <table:named-range table:name="Print_Titles" table:cell-range-address="07_2026.$A$6:07_2026.$XFD$6" table:base-cell-address="07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Narrow" svg:font-family="&quot;Arial Narrow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cohabcp</meta:initial-creator>
    <dc:creator>Lucas do Nascimento</dc:creator>
    <meta:creation-date>2026-04-07T12:13:18Z</meta:creation-date>
    <dc:date>2026-08-27T15:24:42Z</dc:date>
    <meta:print-date>2026-08-27T14:59:42Z</meta:print-date>
  </office:meta>
</office:document-meta>
</file>